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mjesta:shaved_bears:galvay"/><text:bookmark-start text:name="__RefHeading___galvay_1"/><text:bookmark-start text:name="galvay"/>Galvay<text:bookmark-end text:name="__RefHeading___galvay_1"/><text:bookmark-end text:name="galvay"/></text:h>
      <text:p text:style-name="Text_20_body">Grad pod <text:a xlink:type="simple" xlink:href="http://rumwiki.duckdns.org/doku.php?id=hr:mjesta:drzave:elyisia" text:style-name="Internet_20_link" text:visited-style-name="Visited_20_Internet_20_Link">Carstvom Elyisie</text:a>. Nalazi se na <text:a xlink:type="simple" xlink:href="http://rumwiki.duckdns.org/doku.php?id=hr:mjesta:shaved_bears" text:style-name="Internet_20_link" text:visited-style-name="Visited_20_Internet_20_Link">Shaved Bears peninsula</text:a>.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h text:style-name="Heading_20_2" text:outline-level="2"><text:bookmark-start text:name="__RefHeading___poznate_ustanove_2"/><text:bookmark-start text:name="poznate_ustanove"/>Poznate ustanove:<text:bookmark-end text:name="__RefHeading___poznate_ustanove_2"/><text:bookmark-end text:name="poznate_ustanove"/></text:h>
          </table:table-cell>
          <table:table-cell office:value-type="string" table:style-name="tablecell">
            <text:h text:style-name="Heading_20_2" text:outline-level="2"><text:bookmark-start text:name="__RefHeading___povezane_osobe_3"/><text:bookmark-start text:name="povezane_osobe"/>Povezane osobe:<text:bookmark-end text:name="__RefHeading___povezane_osobe_3"/><text:bookmark-end text:name="povezane_osobe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8::51:10</meta:creation-date>
    <dc:creator>Generated</dc:creator>
    <dc:date>2026-09-13T18::51:10</dc:date>
    <dc:language>en-US</dc:language>
    <meta:editing-cycles>1</meta:editing-cycles>
    <meta:editing-duration>PT0S</meta:editing-duration>
    <dc:title>en:mjesta:shaved_bears:galvay</dc:title>
  </office:meta>
</office:document-meta>
</file>