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shaved_bears:iris"/><text:bookmark-start text:name="__RefHeading___iris_1"/><text:bookmark-start text:name="iris"/>Iris<text:bookmark-end text:name="__RefHeading___iris_1"/><text:bookmark-end text:name="iris"/></text:h>
      <text:p text:style-name="Text_20_body">Glavni grad <text:a xlink:type="simple" xlink:href="http://rumwiki.duckdns.org/doku.php?id=hr:mjesta:drzave:elyisia" text:style-name="Internet_20_link" text:visited-style-name="Visited_20_Internet_20_Link">Carstva Elyisie</text:a> još od kad je <text:a xlink:type="simple" xlink:href="http://rumwiki.duckdns.org/doku.php?id=hr:mjesta:drzave:cormathyr" text:style-name="Internet_20_link" text:visited-style-name="Visited_20_Internet_20_Link">Kraljevina Cormathyr</text:a> preuzela <text:a xlink:type="simple" xlink:href="http://rumwiki.duckdns.org/doku.php?id=hr:mjesta:gornji_cormathyr:solitude" text:style-name="Internet_20_link" text:visited-style-name="Visited_20_Internet_20_Link">Solitude</text:a>.</text:p>
      <text:p text:style-name="Text_20_body">Nalazi se na <text:a xlink:type="simple" xlink:href="http://rumwiki.duckdns.org/doku.php?id=hr:mjesta:shaved_bears" text:style-name="Internet_20_link" text:visited-style-name="Visited_20_Internet_20_Link">Shaved Bears peninsula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01</meta:creation-date>
    <dc:creator>Generated</dc:creator>
    <dc:date>2026-09-13T15::26:01</dc:date>
    <dc:language>en-US</dc:language>
    <meta:editing-cycles>1</meta:editing-cycles>
    <meta:editing-duration>PT0S</meta:editing-duration>
    <dc:title>en:mjesta:shaved_bears:iris</dc:title>
  </office:meta>
</office:document-meta>
</file>