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mjesta:yarwick_zagorje:rivaceg:bakreni_rivaceg"/><text:bookmark-start text:name="__RefHeading___bakreni_rivaceg_1"/><text:bookmark-start text:name="bakreni_rivaceg"/>Bakreni Rivačeg<text:bookmark-end text:name="__RefHeading___bakreni_rivaceg_1"/><text:bookmark-end text:name="bakreni_rivaceg"/></text:h>
      <text:p text:style-name="Text_20_body">Glavna ustanova u gradu <text:a xlink:type="simple" xlink:href="http://rumwiki.duckdns.org/doku.php?id=hr:mjesta:yarwick_zagorje:rivaceg" text:style-name="Internet_20_link" text:visited-style-name="Visited_20_Internet_20_Link">Rivačegu</text:a>.</text:p>
      <text:p text:style-name="Text_20_body">Sadrži kockarnicu, restoran, spa centar, sobu za drušvene igre, bordel, podzemni trezor, apartmane za zaposlenike i zvjezdarnicu.</text:p>
      <text:p text:style-name="Text_20_body">Tlocrt same zgrade je nepravilni šesterokut, neki bi ga nazvali dijamantom.</text:p>
      <text:p text:style-name="Text_20_body">Iz vana to je jedna od najfascinantnijih zgrada koje ste u vašem životu vidjeli. Visoka je minimalno šest katova na prvi pogled, a arhitektura je prelijepa, kao da se sami teren oko kasina prilagodio Bakrenom Rivačegu da ga uklopi u sebe.</text:p>
      <text:p text:style-name="Text_20_body">Iz nutra se čuje vesela pijesma, smijeh, glazba i kucnjevi čaše o čašu. Primječujete da ljudi koji ulaze nutra su fino obučeni, nitko sa sobom ne nosi oružje niti na sebi nosi oklop. Od ulaza grada do Bakrenog Rivačega konstantno voze preljepo ukrašene kočije. Konji su prekriveni prekrasnim šarenim ukrasnim prekrivkama, zelene plave ljubičaste boje u interesantnim uzorcima obrubljeni pleterom od čistog zlata. Ti konji vuku koćije raznih boja od maslinasto zelene, preko crvene poput najkvalitetnijeg vina do ponočno plave, svaka sa zlatnim ukrasima i prekrasnim zastorima. Iz tih kočija izlaze isključivo na oko bogati ljudi.</text:p>
      <text:p text:style-name="Text_20_body">Noću Bakreni Rivačeg obasjan je nježnom svijetlošću koja dolazi od nebrojeno puno lebdećih kugilca koje plutaju oko njega. Mnogi posjetitelji s opravdanjem ovo mjesto nazivaju zonom nezalazećeg sunca. A danju se može vidjeti preljepo stablo koje se obavija oko same zgrade skroz od prizemlja pa sktroz do četvrtog kata.</text:p>
      <text:p text:style-name="Text_20_body">Kada se ide ulicom koja vodi iz centra grada Rivačega, prolazi se ispod oluka vinove loze i drugih brojnih šarenih biljki penjačica. Prolaskom ispod koje se dolazi do križanja za ulaz u sam Baakreni Rivačeg ili do štali u kojima bi se i kraljevski konji osječali blagoslovljeno. Proćelje je svečano kao u kraljevskoj palači. Nekolicina  mramornih stepenica sa zlatnim gelendrom vode do ulaznih staklenih vrata pred kojima se prostire poput pamuka meki crveni tepih.</text:p>
      <text:h text:style-name="Heading_20_2" text:outline-level="2"><text:bookmark-start text:name="__RefHeading___nadzemne_razine_2"/><text:bookmark-start text:name="nadzemne_razine"/>Nadzemne razine<text:bookmark-end text:name="__RefHeading___nadzemne_razine_2"/><text:bookmark-end text:name="nadzemne_razine"/></text:h>
      <text:h text:style-name="Heading_20_3" text:outline-level="3"><text:bookmark-start text:name="__RefHeading___prizemlje_3"/><text:bookmark-start text:name="prizemlje"/>Prizemlje<text:bookmark-end text:name="__RefHeading___prizemlje_3"/><text:bookmark-end text:name="prizemlje"/></text:h>
      <text:p text:style-name="Text_20_body">Nakon prvih vrata dolazi se do predvorja u kojem vas dvoje portira pozdravlja te upozorava da nikakva magija niti oružje ili oklop nisu dozvoljeni iza drugih vrata te ukoliko se pravila prekrše posljedice neće biti blage. Za slučaj da niste ponjeli svoja najfinija odjela sa sobom ti portiri će vas uputiti prema svlačionicama koje su nasuprot njihova pulta. Iako se vide samo jedna vrata svaka osoba koja prođe kroz njih uđe u svoju vlastitu dimenziju koja je beskrajan ormar odjela haljina cipela i nakita. Da se lakše snaći u ovom bespuću dovoljno je samo zamisliti što želite nositi i ormar će sam pred vama materijalizirati vašu želju. Osim glasova portira u predvorju ne ćujete ništa svi zvukovi koje ste vani čuli odjednom kao da su utihli samim vašim prolaskom kroz vrata.</text:p>
      <text:p text:style-name="Text_20_body">Iza drugih vrata predvorja prostire se prekrasno prizemlje sa mnoštvom stolova, separea i nekakvih neobičnih naprava. Za stolovima se igraju mnogobrojne igre na sreću, na pozornici gotovo kao u kraljevskom tronu sjede glazbenici i sviraju lagane melodije. Na podu je još uvijek onaj isti crveni tepih, a zrakom se širi miris lavande.</text:p>
      <text:h text:style-name="Heading_20_3" text:outline-level="3"><text:bookmark-start text:name="__RefHeading___prvi_kat_4"/><text:bookmark-start text:name="prvi_kat"/>Prvi kat<text:bookmark-end text:name="__RefHeading___prvi_kat_4"/><text:bookmark-end text:name="prvi_kat"/></text:h>
      <text:p text:style-name="Text_20_body">Na prvom katu atmosfera je malo drugačija, vama možda čak i poznatija, tu se uz veselu poskočnu glazvbu muzikaša koji kao da odbioja sjesti u svoje tronove, ispija alkohol, obaraju se ruke i žvaće se kikiriki. Iako na prvi pogled izgleda kao standardna taverna u njoj nedostaje onaj gusti smrad duhana pomješan sa znojem. Klijentelaa je i dalje izuzetno ugodna. Nema tučnjava, svađi i prepirki. Samo razgovor i pokoje odmjeravanje snaga.</text:p>
      <text:h text:style-name="Heading_20_3" text:outline-level="3"><text:bookmark-start text:name="__RefHeading___drugi_kat_5"/><text:bookmark-start text:name="drugi_kat"/>Drugi kat<text:bookmark-end text:name="__RefHeading___drugi_kat_5"/><text:bookmark-end text:name="drugi_kat"/></text:h>
      <text:p text:style-name="Text_20_body">Na drugom katu igraju se kartaške, strateške i društvene igre. To je jedini kat na kojem je tišina. Toliko je tiho da neki govore kako doslovno mogu ćuti misli svojeg protivnika. Upravo zato mnogobrojni mudraci dolaze ovdje nadmudriti svojeg intelektualnog protivnika. Mnogi govore kako samo jedan dn proučavanja ljudi i njihovih poteza na ovom katu je dovoljan da postanješ vrhunski general.</text:p>
      <text:h text:style-name="Heading_20_3" text:outline-level="3"><text:bookmark-start text:name="__RefHeading___treci_kat_6"/><text:bookmark-start text:name="treci_kat"/>Treći kat<text:bookmark-end text:name="__RefHeading___treci_kat_6"/><text:bookmark-end text:name="treci_kat"/></text:h>
      <text:p text:style-name="Text_20_body">Treći kat je restoran u kojem se poslužuju jela vrhunske kvalitete uz koja savršeno paše melodija glazbenika i svježe vino. Mirisi svih jela skladno se mješaju te je izuzetno ugodno biti u ovoj prostoriji. Svi gosti su priostojni, koriste pribor, ubruse i ne pričaju s puniom ustima što je nezamislivo prolaznicima koji su samo krčme uz rub ceste do sada vidjeli.</text:p>
      <text:h text:style-name="Heading_20_3" text:outline-level="3"><text:bookmark-start text:name="__RefHeading___cetvrti_kat_7"/><text:bookmark-start text:name="cetvrti_kat"/>Četvrti kat<text:bookmark-end text:name="__RefHeading___cetvrti_kat_7"/><text:bookmark-end text:name="cetvrti_kat"/></text:h>
      <text:p text:style-name="Text_20_body">Četvrti kat je spa centar u kojem se uz nježnu masažu laganu melodiju i svijež miris borovih iglica čak i oni od kamena mogu opustiti. Osim masaže možete uživati i na ležaljkama koje kao da su od samih oblaka napravljene, ili se možete okupati u mirisnoj vodi koja je u dva bazena na ovom katu.</text:p>
      <text:h text:style-name="Heading_20_3" text:outline-level="3"><text:bookmark-start text:name="__RefHeading___peti_kat_8"/><text:bookmark-start text:name="peti_kat"/>Peti kat<text:bookmark-end text:name="__RefHeading___peti_kat_8"/><text:bookmark-end text:name="peti_kat"/></text:h>
      <text:p text:style-name="Text_20_body">Na petom katu melodiju prate riječi koje silaze s usana najboljih glumaca na svijetu. Jedno je nastupatu u amfiteatru nekog velikog grada, a drugo osobno biti pozvan da ovdje nastupaš. Predstave se održavaju samo jednom tjedno, ali zato uvijek budu spektakli. Ostatak vremena mnogobrojni umjetnici recitiraju svoje poezije ili izvode koncerte.</text:p>
      <text:h text:style-name="Heading_20_3" text:outline-level="3"><text:bookmark-start text:name="__RefHeading___sesti_kat_9"/><text:bookmark-start text:name="sesti_kat"/>Šesti kat<text:bookmark-end text:name="__RefHeading___sesti_kat_9"/><text:bookmark-end text:name="sesti_kat"/></text:h>
      <text:p text:style-name="Text_20_body">Šesti kat se popularno zove katom na kojem je sunce ipak zašlo. Uz žestoke ritmove zgodne plesačice i plesači izvode svoje zavodničke plesove. Ne niste krivo čuli i da dobro ste shvatili. Na šestom katu je striptiz u kojem možete uživati u prirodnoj ljepoti plesačica i plesača svih rasa. Ne brinite se nisu robovi i ropkinje, svojevoljno rade taj posao i časno su plačeni. Ukoliko vas neki plesač ili plesačica opazi i zatraži za prisvatno druženje ili bude obrnuta situacija, a osoblje to prihvati;</text:p>
      <text:h text:style-name="Heading_20_3" text:outline-level="3"><text:bookmark-start text:name="__RefHeading___prvo_potkrovlje_10"/><text:bookmark-start text:name="prvo_potkrovlje"/>Prvo potkrovlje<text:bookmark-end text:name="__RefHeading___prvo_potkrovlje_10"/><text:bookmark-end text:name="prvo_potkrovlje"/></text:h>
      <text:p text:style-name="Text_20_body">Prvo potkrovlje je mjesto naa kojem želite biti. Uz miris ruža i udobne krevete siri se romantična melodija. Prigušenu svijetlost daju plameni sviječa koje lagano tinjaju.</text:p>
      <text:h text:style-name="Heading_20_3" text:outline-level="3"><text:bookmark-start text:name="__RefHeading___drugo_potkrovlje_11"/><text:bookmark-start text:name="drugo_potkrovlje"/>Drugo potkrovlje<text:bookmark-end text:name="__RefHeading___drugo_potkrovlje_11"/><text:bookmark-end text:name="drugo_potkrovlje"/></text:h>
      <text:p text:style-name="Text_20_body">Te na posljetku, na kraju stepeništa nalazi se zvjezdarnica. Prostorija s prekrasnim pogledom na nočno nebo i velikim prikazom sustava planeta. Ipak glavna atraaakcija ovdje je teleskop kojim možete baciti oko na pokoji od mjeseca ili ako vam se posreći da ste u to doba godine u Bakrenom Rivačegu i na susjedni planet. Glazba je na ovom katu lagana i prigušena, no glazbenike nećete uočiti.</text:p>
      <text:h text:style-name="Heading_20_2" text:outline-level="2"><text:bookmark-start text:name="__RefHeading___podzemne_razine_12"/><text:bookmark-start text:name="podzemne_razine"/>Podzemne razine<text:bookmark-end text:name="__RefHeading___podzemne_razine_12"/><text:bookmark-end text:name="podzemne_razine"/></text:h>
      <text:p text:style-name="Text_20_body">Iako se nalazite pod zemljom ima ugodna količina svijetla koja replicira intenzitetom onu vanjsku. Građeno je kao konstantna spirala koja se spušta a sobe su smještene s spiraline vanjske strane. Pod i zidovi izgledaju kao da ste izašli na ulice nekog manjeg mediteranskog grada, ali postoji koridor uz same sobe koji je obložen tepihom. U tom koridoru nema glazbe jedi se tu i tamo čuje koj je koj ton uštimavanja instrumenta ili glas pjesnika koji ugrijavaju svoje glasnice.</text:p>
      <text:h text:style-name="Heading_20_3" text:outline-level="3"><text:bookmark-start text:name="__RefHeading___prvi_kat_ispod_zemlje_13"/><text:bookmark-start text:name="prvi_kat_ispod_zemlje"/>Prvi kat ispod zemlje<text:bookmark-end text:name="__RefHeading___prvi_kat_ispod_zemlje_13"/><text:bookmark-end text:name="prvi_kat_ispod_zemlje"/></text:h>
      <text:p text:style-name="Text_20_body">Ovo mjesto je ogromno i ima preko tridesetak spavačih soba samo za goste a onda još toliko spavaonica za zaposlenike. Tu se nalazi i ured od Maresilvam koj je prekrasno mjesto sam za sebe. Žarko crveni i bakreni ukrasi prostiru krase zidove ove prostorije. Mnogi pirati u životu nisu otuđili toliko novca koliko samo ova prostorija vrijedi. Ima tu i porculanskih posuda koje su vidjele Bogove kako hodaju zemljom, pa čak i jedan preljepi mač koj je barem dvije tisuće godina star. No i dalje soba ne izgleda kičasto već otmjeno.</text:p>
      <text:h text:style-name="Heading_20_3" text:outline-level="3"><text:bookmark-start text:name="__RefHeading___drugi_kat_ispod_zemlje_14"/><text:bookmark-start text:name="drugi_kat_ispod_zemlje"/>Drugi kat ispod zemlje<text:bookmark-end text:name="__RefHeading___drugi_kat_ispod_zemlje_14"/><text:bookmark-end text:name="drugi_kat_ispod_zemlje"/></text:h>
      <text:p text:style-name="Text_20_body">Ovaj kat je gotovo cijeli riznica najskupljih rakija i vina, sviježe namjernice za pripremu hrane i pića, kao da su tek s tržnice došle ovdje. Sve potrebno da cijeli Bakreni rivačeg živi barem mjesec dana bez potrebe za nadopunjavanjem.</text:p>
      <text:h text:style-name="Heading_20_3" text:outline-level="3"><text:bookmark-start text:name="__RefHeading___trezor_15"/><text:bookmark-start text:name="trezor"/>Trezor<text:bookmark-end text:name="__RefHeading___trezor_15"/><text:bookmark-end text:name="trezor"/></text:h>
      <text:p text:style-name="Text_20_body">Na kraju spirale nalaze se divovska vrata trezora izrađena od Tamnog Čelika. A iza tih vrata je ogromna pečina sa nevjerojatno puno preljepom i kompleksnom labirintnom arhitekturom Pod je prepun, gotovo obložen dukatima. Ima tu i valuta koje se već stotinama godina ne koriste. Ima tu i artefakata od zlata platine srebra, drago kamenje od rubina preko ametista do dijamanata. Prolazi između zidova i stupova su ljudskom biću široki, no za bakrenog zmaja Rivačega naizgled su uski.</text:p>
      <text:p text:style-name="Text_20_body">Sam trezor spaja se sa mravinjakom spilja koje se protežu skoro do samoga grada, a priča se da postoji i drugi ulaz u sam trezor. Ulaaz koji je pod vodom u blizini brodogradilišta.</text:p>
      <text:h text:style-name="Heading_20_2" text:outline-level="2"><text:bookmark-start text:name="__RefHeading___ostale_zanimljivost_16"/><text:bookmark-start text:name="ostale_zanimljivost"/>Ostale zanimljivost<text:bookmark-end text:name="__RefHeading___ostale_zanimljivost_16"/><text:bookmark-end text:name="ostale_zanimljivost"/></text:h>
      <text:h text:style-name="Heading_20_3" text:outline-level="3"><text:bookmark-start text:name="__RefHeading___dizala_17"/><text:bookmark-start text:name="dizala"/>Dizala<text:bookmark-end text:name="__RefHeading___dizala_17"/><text:bookmark-end text:name="dizala"/></text:h>
      <text:p text:style-name="Text_20_body">Iako zvući zamarajuće hodati od dna do vrha ovoe ustanove, u njoj se nalaze dva neobična stroja zvana dizala. Naaime to su naprave koje imaju psosobnost vertikalnog dizanja i spuštanja nekolicine ljudi u metalnim kutijama bez potrebnog ikakvog fiziočkog napora ljudi ili životinja.</text:p>
      <text:h text:style-name="Heading_20_3" text:outline-level="3"><text:bookmark-start text:name="__RefHeading___vockice_18"/><text:bookmark-start text:name="vockice"/>Vočkice<text:bookmark-end text:name="__RefHeading___vockice_18"/><text:bookmark-end text:name="vockice"/></text:h>
      <text:p text:style-name="Text_20_body">Neobični aparati locirani u prizemlju samog Bakrenog Rivačega popularna su atrakcijaa među posjetiteljima. Uvijek treba tako malo da se ovoji zgodditak no nikako, ali napetost da možete svoj ulog povečati za sto pedeset puta je gotovo neodoljiv.</text:p>
      <text:p text:style-name="Text_20_body">U vlasništvu je <text:a xlink:type="simple" xlink:href="http://rumwiki.duckdns.org/doku.php?id=hr:5e:likovi:npcs:rivaceg" text:style-name="Internet_20_link" text:visited-style-name="Visited_20_Internet_20_Link">Zmaja Rivačega</text:a> i <text:a xlink:type="simple" xlink:href="http://rumwiki.duckdns.org/doku.php?id=hr:likovi:npcs:maresilvam" text:style-name="Internet_20_link" text:visited-style-name="Visited_20_Internet_20_Link">Maresilva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54:59</meta:creation-date>
    <dc:creator>Generated</dc:creator>
    <dc:date>2026-09-13T18::54:59</dc:date>
    <dc:language>en-US</dc:language>
    <meta:editing-cycles>1</meta:editing-cycles>
    <meta:editing-duration>PT0S</meta:editing-duration>
    <dc:title>en:mjesta:yarwick_zagorje:rivaceg:bakreni_rivaceg</dc:title>
  </office:meta>
</office:document-meta>
</file>