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03fc49aed54bbb6e3f803d8159dea2b.jpg"/>
  <manifest:file-entry manifest:media-type="image/png" manifest:full-path="Pictures/a67f32f86a75dc4a54a484bb7c4cae6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h text:style-name="Heading_20_1" text:outline-level="1"><text:bookmark text:name="en:mura:centar"/><text:bookmark-start text:name="__RefHeading___centar_1"/><text:bookmark-start text:name="centar"/>Centar<text:bookmark-end text:name="__RefHeading___centar_1"/><text:bookmark-end text:name="centar"/></text:h></table:table-cell></table:table-row></table:table></draw:text-box></draw:frame></text:p>
      <text:p text:style-name="Text_20_body">Pet trgova i luka tvore prsten oko ogromnom centralnog trga. Taj trg je bio mjesto brojnih povijesno značajnih događaja. Svaki trg ima svoju tematiku trgovina, restorana, krčmi hotela… Kuće su velikih tlocrta s nerijetko više od jednog kata. Na jednom od trgova nalazi se ogromno stablo na kojem se periodički otvara portal prema Pilboro Portu. Na nasuprotnom trgu pak se nalazi najraskošniji i najveći kolodvor na ovom dijelu svijeta. Iako željeznika pruga nije dugačka kao ona na kontinentalnoj Horugvi, po broju prevezenih putnika prelazi sve druge pruge, a o tonama prevezenih dobara da i ne pričamo.</text:p>
      <text:h text:style-name="Heading_20_4" text:outline-level="4"><text:bookmark-start text:name="__RefHeading___rase_2"/><text:bookmark-start text:name="rase"/>Rase:<text:bookmark-end text:name="__RefHeading___rase_2"/><text:bookmark-end text:name="rase"/></text:h>
      <text:p text:style-name="Text_20_body">Anadi, Android, Athamaru, Automaton, Awakened Animal, Azarketi, Catfolk, Centaur, Dwarf, Elf, Ferchling, Ghoran, Gnoll, Gnome, Gobiln, Grippli, Halfling, Hobgoblin, Human, Kashrishi, Kitsune, Kobold, Leshy, Lizardfolk, Merfolk, Minotaur, Nagaji, Orc, Poppet, Ratfolk, Shisk, Surki, Tengu, Vanara, Vishkanya</text:p>
      <text:p text:style-name="Horizontal_20_Line"/>
      <table:table table:style-name="Table">
        <table:table-column table:style-name="odt_auto_style_table_column_2_1"/>
        <table:table-column table:style-name="odt_auto_style_table_column_2_2"/>
        <table:table-row>
          <table:table-cell office:value-type="string" table:style-name="tablecell">
            <text:h text:style-name="Heading_20_3" text:outline-level="3"><text:bookmark-start text:name="__RefHeading___poznate_lokacije_3"/><text:bookmark-start text:name="poznate_lokacije"/>Poznate lokacije<text:bookmark-end text:name="__RefHeading___poznate_lokacije_3"/><text:bookmark-end text:name="poznate_lokacije"/></text:h>
            <text:p text:style-name="Text_20_body"><text:a xlink:type="simple" xlink:href="http://rumwiki.duckdns.org/doku.php?id=hr:mura:centar:mursko_kazaliste" text:style-name="Internet_20_link" text:visited-style-name="Visited_20_Internet_20_Link">Gradsko kazalište</text:a></text:p>
            <text:p text:style-name="Text_20_body"><text:a xlink:type="simple" xlink:href="http://rumwiki.duckdns.org/doku.php?id=hr:mura:centar:akademija" text:style-name="Internet_20_link" text:visited-style-name="Visited_20_Internet_20_Link">Črnjomurska akademija znanosti i arkane</text:a></text:p>
          </table:table-cell>
          <table:table-cell office:value-type="string" table:style-name="tablecell">
            <text:h text:style-name="Heading_20_3" text:outline-level="3"><text:bookmark-start text:name="__RefHeading___poznate_osobe_4"/><text:bookmark-start text:name="poznate_osobe"/>Poznate osobe<text:bookmark-end text:name="__RefHeading___poznate_osobe_4"/><text:bookmark-end text:name="poznate_osobe"/></text:h>
            <text:p text:style-name="Text_20_body"><text:a xlink:type="simple" xlink:href="http://rumwiki.duckdns.org/doku.php?id=hr:likovi:npcs:lana_lunus" text:style-name="Internet_20_link" text:visited-style-name="Visited_20_Internet_20_Link">Lana Solita Lunus</text:a></text:p>
          </table:table-cell>
        </table:table-row>
      </table:table>
      <text:p text:style-name="Horizontal_20_Line"/>
      <table:table table:style-name="Table">
        <table:table-column table:style-name="odt_auto_style_table_column_3_1"/>
        <table:table-column table:style-name="odt_auto_style_table_column_3_2"/>
        <table:table-row>
          <table:table-cell office:value-type="string" table:style-name="tablecell">
            <text:p text:style-name="tablealignleft"><draw:frame draw:style-name="mediacenter" draw:name="0" text:anchor-type="paragraph" draw:z-index="0" svg:width="10.583333333333cm" svg:height="10.583333333333cm"><draw:image xlink:href="Pictures/b03fc49aed54bbb6e3f803d8159dea2b.jpg" xlink:type="simple" xlink:show="embed" xlink:actuate="onLoad"/></draw:frame></text:p>
          </table:table-cell>
          <table:table-cell office:value-type="string" table:style-name="tablecell">
            <text:p text:style-name="tablealignleft"><draw:frame draw:style-name="mediacenter" draw:name="1" text:anchor-type="paragraph" draw:z-index="1" svg:width="10.583333333333cm" svg:height="10.583333333333cm"><draw:image xlink:href="Pictures/a67f32f86a75dc4a54a484bb7c4cae64.png" xlink:type="simple" xlink:show="embed" xlink:actuate="onLoad"/></draw:frame></text:p>
          </table:table-cell>
        </table:table-row>
      </table:table>
      <text:p text:style-name="Horizontal_20_Line"/>
      <text:p text:style-name="Text_20_body"><text:a xlink:type="simple" xlink:href="http://rumwiki.duckdns.org/doku.php?id=hr:mura:kvartovi" text:style-name="Internet_20_link" text:visited-style-name="Visited_20_Internet_20_Link">Povratak na gradske kvartov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4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26</meta:creation-date>
    <dc:creator>Generated</dc:creator>
    <dc:date>2026-09-13T16::20:26</dc:date>
    <dc:language>en-US</dc:language>
    <meta:editing-cycles>1</meta:editing-cycles>
    <meta:editing-duration>PT0S</meta:editing-duration>
    <dc:title>en:mura:centar</dc:title>
  </office:meta>
</office:document-meta>
</file>