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ura:centar:akademija"/><text:bookmark-start text:name="__RefHeading___crnjomurska_akademija_znanosti_i_arkane_1"/><text:bookmark-start text:name="crnjomurska_akademija_znanosti_i_arkane"/>Črnjomurska akademija znanosti i arkane<text:bookmark-end text:name="__RefHeading___crnjomurska_akademija_znanosti_i_arkane_1"/><text:bookmark-end text:name="crnjomurska_akademija_znanosti_i_arkane"/></text:h>
      <text:p text:style-name="Text_20_body">Kako su se ulice grada Črnje mure u nazad 50 godina značajno umirile tako i je interes građanstva prema formalnoj edukaciji porastao. U to ime otvorena je prva Črnjomurska akdemija prije nepunih 38 godina.</text:p>
      <text:h text:style-name="Heading_20_2" text:outline-level="2"><text:bookmark-start text:name="__RefHeading___fakultet_za_arkanu_2"/><text:bookmark-start text:name="fakultet_za_arkanu"/>Fakultet za arkanu<text:bookmark-end text:name="__RefHeading___fakultet_za_arkanu_2"/><text:bookmark-end text:name="fakultet_za_arkanu"/></text:h>
      <text:p text:style-name="Text_20_body">Od ove jeseni nastava će se krenuti održavati na novoj lokaciji (u nekadašnoj zgradi INDEX.HR-a) kao je zgrada na privlačnoj lokaciji, a već godinama zjapi prazna, grad je ponudio odkupiti zgradi te ju sanirati za jedan od svojih najbrže rastučih fakulteta.</text:p>
      <text:h text:style-name="Heading_20_3" text:outline-level="3"><text:bookmark-start text:name="__RefHeading___usmjerenje_enchantmenti_3"/><text:bookmark-start text:name="usmjerenje_enchantmenti"/>Usmjerenje Enchantmenti<text:bookmark-end text:name="__RefHeading___usmjerenje_enchantmenti_3"/><text:bookmark-end text:name="usmjerenje_enchantmenti"/></text:h>
      <text:p text:style-name="Text_20_body">Smjer specijaliziran za Magije vezane uz očaravanje predmeta i/ili živih bića.</text:p>
      <text:p text:style-name="Text_20_body">Doktorica na odijelu: <text:a xlink:type="simple" xlink:href="http://rumwiki.duckdns.org/doku.php?id=hr:likovi:npcs:lana_lunus" text:style-name="Internet_20_link" text:visited-style-name="Visited_20_Internet_20_Link">Lana Solita Lunu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16</meta:creation-date>
    <dc:creator>Generated</dc:creator>
    <dc:date>2026-09-13T17::10:16</dc:date>
    <dc:language>en-US</dc:language>
    <meta:editing-cycles>1</meta:editing-cycles>
    <meta:editing-duration>PT0S</meta:editing-duration>
    <dc:title>en:mura:centar:akademija</dc:title>
  </office:meta>
</office:document-meta>
</file>