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db46f18524333148b3ff1b543317b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en:mura:davorje"/><text:bookmark-start text:name="__RefHeading___davorje_1"/><text:bookmark-start text:name="davorje"/>Davorje<text:bookmark-end text:name="__RefHeading___davorje_1"/><text:bookmark-end text:name="davorje"/></text:h></table:table-cell></table:table-row></table:table></draw:text-box></draw:frame></text:p>
      <text:p text:style-name="Text_20_body">Četvrt koja sagrađena odmah uz Črnjomurski zid. Zanimljivost ove četvrti je da se gradila simultano s zidinama tako da su mnoge kuće ugrađene u same zidine. Mnogi smatraju kako je baš zbog toga na tom mjestu najlakše probiti Črnjomurske zidine jer je moguće da je na mjestima gradski zid debeo samo kao zid obične kuće. No drugi smatraju da je upravo zbog toga tu zid najsigurniji, jer iza njega se nalaze labirinti nepreglednih osobnih kuća. Četvrt je toliko gusto sagrađena da se stvorio novi “pod” na krovovima kuća te se na tim krovovima nalaze brojni manji parkovi, vrtovi, ili čak ponekad i nove kuće.</text:p>
      <text:h text:style-name="Heading_20_4" text:outline-level="4"><text:bookmark-start text:name="__RefHeading___rase_2"/><text:bookmark-start text:name="rase"/>Rase:<text:bookmark-end text:name="__RefHeading___rase_2"/><text:bookmark-end text:name="rase"/></text:h>
      <text:p text:style-name="Text_20_body">Anadi, Android, Automaton, Dwarf, Gnome, Human, Kashrishi, Kitsune, Kobold, Minotaur, Orc, Shisk</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draw:frame draw:style-name="mediacenter" draw:name="0" text:anchor-type="paragraph" draw:z-index="0" svg:width="15.875cm" svg:height="15.875cm"><draw:image xlink:href="Pictures/6db46f18524333148b3ff1b543317b0e.jpg" xlink:type="simple" xlink:show="embed" xlink:actuate="onLoad"/></draw:frame></text:p>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21</meta:creation-date>
    <dc:creator>Generated</dc:creator>
    <dc:date>2026-09-13T16::21:21</dc:date>
    <dc:language>en-US</dc:language>
    <meta:editing-cycles>1</meta:editing-cycles>
    <meta:editing-duration>PT0S</meta:editing-duration>
    <dc:title>en:mura:davorje</dc:title>
  </office:meta>
</office:document-meta>
</file>