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b6a1f055ac618a82fae990e4806ffd.jpg"/>
  <manifest:file-entry manifest:media-type="image/jpeg" manifest:full-path="Pictures/fb0205e10f24aa188f5bb9d74cac93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2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96.37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delta"/><text:bookmark-start text:name="__RefHeading___delta_1"/><text:bookmark-start text:name="delta"/>Delta<text:bookmark-end text:name="__RefHeading___delta_1"/><text:bookmark-end text:name="delta"/></text:h></table:table-cell></table:table-row></table:table></draw:text-box></draw:frame></text:p>
      <text:p text:style-name="Text_20_body">Mali otočić i uža okolica oko delte rijeke Čikole. U ovoj četvrti arhitektura je izuzetno interesantna, jer jer su kuće trgovine i ostale građevine građene po i uz rubove mostova i luka. Svega manji broj građevina građen je na čvrstom tlu. U modernije vrijeme ova četvrt je poznata po “industrijalizaciji” i iskorištavanju sile rijeke Čikole u korist proizvodnje hrane, i dobara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Dwarf, Ferchling, Gnome, Halfling, Human, Kashrishi, Merfolk, Nagaji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frame draw:style-name="mediacenter" draw:name="0" text:anchor-type="paragraph" draw:z-index="0" svg:width="10.583333333333cm" svg:height="10.583333333333cm"><draw:image xlink:href="Pictures/eab6a1f055ac618a82fae990e4806ff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" text:anchor-type="paragraph" draw:z-index="1" svg:width="10.583333333333cm" svg:height="10.583333333333cm"><draw:image xlink:href="Pictures/fb0205e10f24aa188f5bb9d74cac9366.jpg" xlink:type="simple" xlink:show="embed" xlink:actuate="onLoad"/></draw:frame></text:p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2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01</meta:creation-date>
    <dc:creator>Generated</dc:creator>
    <dc:date>2026-09-13T14::27:01</dc:date>
    <dc:language>en-US</dc:language>
    <meta:editing-cycles>1</meta:editing-cycles>
    <meta:editing-duration>PT0S</meta:editing-duration>
    <dc:title>en:mura:delta</dc:title>
  </office:meta>
</office:document-meta>
</file>