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1aee03fc0c2897e8555d47dcc493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istocna_luka"/><text:bookmark-start text:name="__RefHeading___istocna_luka_1"/><text:bookmark-start text:name="istocna_luka"/>Istočna Luka<text:bookmark-end text:name="__RefHeading___istocna_luka_1"/><text:bookmark-end text:name="istocna_luka"/></text:h></table:table-cell></table:table-row></table:table></draw:text-box></draw:frame></text:p>
      <text:p text:style-name="Text_20_body">Dom Črnjomurskog brodogradilišta. Četvrt je primarno izgrađena kao dom za brodograditelje i ljude koji izrađuju dobra za njih. Upravo iz tog razloga nije neobično vidjeti kuće i građevine nalik brodovima na tlu. Istovremeno radi okupljenosti brodskih inženjera i spretnih brodograditelja, upravo ova četvrt je inkubator za nova otkrića. Ako želite nešto stvarno neobično vidjeti ovo je četvrt za vas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ndroid, Automaton, Dwarf, Gnoll, Goblin, Human, Kashrishi, Minotaur, Orc, Tengu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draw:frame draw:style-name="mediacenter" draw:name="0" text:anchor-type="paragraph" draw:z-index="0" svg:width="15.875cm" svg:height="15.875cm"><draw:image xlink:href="Pictures/551aee03fc0c2897e8555d47dcc493eb.jpg" xlink:type="simple" xlink:show="embed" xlink:actuate="onLoad"/></draw:frame></text:p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55</meta:creation-date>
    <dc:creator>Generated</dc:creator>
    <dc:date>2026-09-13T17::09:55</dc:date>
    <dc:language>en-US</dc:language>
    <meta:editing-cycles>1</meta:editing-cycles>
    <meta:editing-duration>PT0S</meta:editing-duration>
    <dc:title>en:mura:istocna_luka</dc:title>
  </office:meta>
</office:document-meta>
</file>