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cdd1c502e91194b07bb2e3007930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izvorisce"/><text:bookmark-start text:name="__RefHeading___izvorisce_1"/><text:bookmark-start text:name="izvorisce"/>Izvorišće<text:bookmark-end text:name="__RefHeading___izvorisce_1"/><text:bookmark-end text:name="izvorisce"/></text:h></table:table-cell></table:table-row></table:table></draw:text-box></draw:frame></text:p>
      <text:p text:style-name="Text_20_body">Močvarno područje u kojem su se prvo naseljavali ljudi koji su htjeli sigurnost zidina a nisu imali novaca za bolju lokaciju. No s vremenom siromašno stanovništvo se iselilo a uselili su se ljudi neobičnih rasa poput ratfolka. Kuće su građene na platformama koje su uzdignute od zemlje. A ispod njih još uvijek kulja močvarno tlo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Elf, Fetchling, Grippli, Hobgoblin, Human, Kashrishi, Leshy, Merfolk, Nagaji, Poppet, Ratfolk, Surki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a4cdd1c502e91194b07bb2e300793085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39</meta:creation-date>
    <dc:creator>Generated</dc:creator>
    <dc:date>2026-09-13T14::27:39</dc:date>
    <dc:language>en-US</dc:language>
    <meta:editing-cycles>1</meta:editing-cycles>
    <meta:editing-duration>PT0S</meta:editing-duration>
    <dc:title>en:mura:izvorisce</dc:title>
  </office:meta>
</office:document-meta>
</file>