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f28ab2da305793ab96e75599e5226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ura:karasova"/><text:bookmark-start text:name="__RefHeading___karasova_cetvrt_1"/><text:bookmark-start text:name="karasova_cetvrt"/>Karasova Četvrt<text:bookmark-end text:name="__RefHeading___karasova_cetvrt_1"/><text:bookmark-end text:name="karasova_cetvrt"/></text:h></table:table-cell></table:table-row></table:table></draw:text-box></draw:frame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Potpuno kaotična četvrt u kojoj se ne može razlikovati jedna građevina od druge,
sve su samo jedan masa kamena, vapna, drveta i ostalih građevnih materijala.
Ulice prolaze kroz samu građevinu. <text:line-break/>
Ova četvrt nije samo ogromna nad zemljom već i ulazi pod zemlju na obroncima Bolje Gore.
Mnogi ljudi ovu četvrt zovu patuljačkim gradom nad zemljom.</text:p>
            <text:h text:style-name="Heading_20_4" text:outline-level="4"><text:bookmark-start text:name="__RefHeading___rase_2"/><text:bookmark-start text:name="rase"/>Rase:<text:bookmark-end text:name="__RefHeading___rase_2"/><text:bookmark-end text:name="rase"/></text:h>
            <text:p text:style-name="Text_20_body">Android, Automaton, Dwarf, Fetchling, Gnome, Halfling, Human, Kashrishi, Ratfolk, Shisk</text:p>
            <text:p text:style-name="Horizontal_20_Line"/>
            <text:h text:style-name="Heading_20_3" text:outline-level="3"><text:bookmark-start text:name="__RefHeading___poznate_osobe_3"/><text:bookmark-start text:name="poznate_osobe"/>Poznate osobe<text:bookmark-end text:name="__RefHeading___poznate_osobe_3"/><text:bookmark-end text:name="poznate_osobe"/></text:h>
            <text:p text:style-name="Text_20_body"><text:a xlink:type="simple" xlink:href="http://rumwiki.duckdns.org/doku.php?id=hr:likovi:npcs:david" text:style-name="Internet_20_link" text:visited-style-name="Visited_20_Internet_20_Link">Kapetan David</text:a></text:p>
            <text:p text:style-name="Text_20_body"><text:a xlink:type="simple" xlink:href="http://rumwiki.duckdns.org/doku.php?id=hr:likovi:pcs:ghorkut" text:style-name="Internet_20_link" text:visited-style-name="Visited_20_Internet_20_Link">Ghorkut</text:a></text:p>
            <text:p text:style-name="Text_20_body"><text:a xlink:type="simple" xlink:href="http://rumwiki.duckdns.org/doku.php?id=hr:likovi:pcs:grom" text:style-name="Internet_20_link" text:visited-style-name="Visited_20_Internet_20_Link">Jekka Eran Sulotai sar Grom</text:a></text:p>
            <text:p text:style-name="Text_20_body"><text:a xlink:type="simple" xlink:href="http://rumwiki.duckdns.org/doku.php?id=hr:likovi:npcs:liliana" text:style-name="Internet_20_link" text:visited-style-name="Visited_20_Internet_20_Link">Liliana</text:a></text:p>
            <text:p text:style-name="Text_20_body"><text:a xlink:type="simple" xlink:href="http://rumwiki.duckdns.org/doku.php?id=hr:likovi:npcs:rindjar" text:style-name="Internet_20_link" text:visited-style-name="Visited_20_Internet_20_Link">Rindjar Silvarius</text:a></text:p>
          </table:table-cell>
          <table:table-cell office:value-type="string" table:style-name="tablecell">
            <text:p text:style-name="tablealignleft"><draw:frame draw:style-name="mediacenter" draw:name="0" text:anchor-type="paragraph" draw:z-index="0" svg:width="13.229166666667cm" svg:height="13.229166666667cm"><draw:image xlink:href="Pictures/ff28ab2da305793ab96e75599e522699.png" xlink:type="simple" xlink:show="embed" xlink:actuate="onLoad"/></draw:frame></text:p>
          </table:table-cell>
        </table:table-row>
      </table:table>
      <text:p text:style-name="Horizontal_20_Line"/>
      <text:h text:style-name="Heading_20_3" text:outline-level="3"><text:bookmark-start text:name="__RefHeading___poznate_lokacije_4"/><text:bookmark-start text:name="poznate_lokacije"/>Poznate lokacije<text:bookmark-end text:name="__RefHeading___poznate_lokacije_4"/><text:bookmark-end text:name="poznate_lokacije"/></text:h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ext:h text:style-name="Heading_20_4" text:outline-level="4"><text:bookmark-start text:name="__RefHeading___nastambe_5"/><text:bookmark-start text:name="nastambe"/>Nastambe<text:bookmark-end text:name="__RefHeading___nastambe_5"/><text:bookmark-end text:name="nastambe"/></text:h>
            <text:p text:style-name="Text_20_body"><text:a xlink:type="simple" xlink:href="http://rumwiki.duckdns.org/doku.php?id=hr:mura:karasova:jazbina" text:style-name="Internet_20_link" text:visited-style-name="Visited_20_Internet_20_Link">Jazbina</text:a></text:p>
            <text:p text:style-name="Text_20_body"><text:a xlink:type="simple" xlink:href="http://rumwiki.duckdns.org/doku.php?id=hr:mura:karasova:kuca_rindjara" text:style-name="Internet_20_link" text:visited-style-name="Visited_20_Internet_20_Link">Kuća Rindjara Silvariusa</text:a></text:p>
          </table:table-cell>
          <table:table-cell office:value-type="string" table:style-name="tablecell">
            <text:h text:style-name="Heading_20_4" text:outline-level="4"><text:bookmark-start text:name="__RefHeading___ducani_6"/><text:bookmark-start text:name="ducani"/>Dućani<text:bookmark-end text:name="__RefHeading___ducani_6"/><text:bookmark-end text:name="ducani"/></text:h>
            <text:p text:style-name="Text_20_body"><text:a xlink:type="simple" xlink:href="http://rumwiki.duckdns.org/doku.php?id=hr:mura:karasova:carta_magica" text:style-name="Internet_20_link" text:visited-style-name="Visited_20_Internet_20_Link">Carta Magica</text:a></text:p>
            <text:p text:style-name="Text_20_body"><text:a xlink:type="simple" xlink:href="http://rumwiki.duckdns.org/doku.php?id=hr:mura:karasova:sumnjiva_knjizara" text:style-name="Internet_20_link" text:visited-style-name="Visited_20_Internet_20_Link">Knj žn c a</text:a></text:p>
            <text:p text:style-name="Text_20_body"><text:a xlink:type="simple" xlink:href="http://rumwiki.duckdns.org/doku.php?id=hr:mura:karasova:srp_i_cekic" text:style-name="Internet_20_link" text:visited-style-name="Visited_20_Internet_20_Link">Srp i Čekić</text:a></text:p>
            <text:p text:style-name="Text_20_body"><text:a xlink:type="simple" xlink:href="http://rumwiki.duckdns.org/doku.php?id=hr:mura:karasova:vrazija_posla" text:style-name="Internet_20_link" text:visited-style-name="Visited_20_Internet_20_Link">Vražija Posla</text:a></text:p>
            <text:p text:style-name="Text_20_body"><text:a xlink:type="simple" xlink:href="http://rumwiki.duckdns.org/doku.php?id=hr:mura:karasova:zdravica" text:style-name="Internet_20_link" text:visited-style-name="Visited_20_Internet_20_Link">Zdravica</text:a></text:p>
          </table:table-cell>
        </table:table-row>
      </table:table>
      <text:h text:style-name="Heading_20_4" text:outline-level="4"><text:bookmark-start text:name="__RefHeading___ostalo_7"/><text:bookmark-start text:name="ostalo"/>Ostalo<text:bookmark-end text:name="__RefHeading___ostalo_7"/><text:bookmark-end text:name="ostalo"/></text:h>
      <text:p text:style-name="Text_20_body"><text:a xlink:type="simple" xlink:href="http://rumwiki.duckdns.org/doku.php?id=hr:mura:karasova:policijska_postaja" text:style-name="Internet_20_link" text:visited-style-name="Visited_20_Internet_20_Link">Policijska postaja Karasova četvrt</text:a></text:p>
      <text:p text:style-name="Text_20_body"><text:a xlink:type="simple" xlink:href="http://rumwiki.duckdns.org/doku.php?id=hr:mura:karasova:pjenusasta_pijanica" text:style-name="Internet_20_link" text:visited-style-name="Visited_20_Internet_20_Link">Pjenušasta pjenica</text:a></text:p>
      <text:p text:style-name="Text_20_body"><text:a xlink:type="simple" xlink:href="http://rumwiki.duckdns.org/doku.php?id=hr:mura:karasova:samo_ovrazavatelji" text:style-name="Internet_20_link" text:visited-style-name="Visited_20_Internet_20_Link">Samo Ovražavatelji</text:a></text:p>
      <text:p text:style-name="Text_20_body"><text:a xlink:type="simple" xlink:href="http://rumwiki.duckdns.org/doku.php?id=hr:mura:karasova:samo_voda" text:style-name="Internet_20_link" text:visited-style-name="Visited_20_Internet_20_Link">Samo voda se plaća</text:a></text:p>
      <text:p text:style-name="Horizontal_20_Line"/>
      <text:p text:style-name="Text_20_body"><text:a xlink:type="simple" xlink:href="http://rumwiki.duckdns.org/doku.php?id=hr:mura:kvartovi" text:style-name="Internet_20_link" text:visited-style-name="Visited_20_Internet_20_Link">Povratak na gradske kvarto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7:39</meta:creation-date>
    <dc:creator>Generated</dc:creator>
    <dc:date>2026-09-13T14::27:39</dc:date>
    <dc:language>en-US</dc:language>
    <meta:editing-cycles>1</meta:editing-cycles>
    <meta:editing-duration>PT0S</meta:editing-duration>
    <dc:title>en:mura:karasova</dc:title>
  </office:meta>
</office:document-meta>
</file>