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kuca_rindjara"/><text:bookmark-start text:name="__RefHeading___kuca_rindjara_silvariusa_1"/><text:bookmark-start text:name="kuca_rindjara_silvariusa"/>Kuća Rindjara Silvariusa<text:bookmark-end text:name="__RefHeading___kuca_rindjara_silvariusa_1"/><text:bookmark-end text:name="kuca_rindjara_silvariusa"/></text:h></table:table-cell></table:table-row></table:table></draw:text-box></draw:frame></text:p>
      <text:p text:style-name="Text_20_body">“Safe house” <text:a xlink:type="simple" xlink:href="http://rumwiki.duckdns.org/doku.php?id=hr:likovi:npcs:rindjar" text:style-name="Internet_20_link" text:visited-style-name="Visited_20_Internet_20_Link">Rindjar-a Silvarius-a</text:a>.</text:p>
      <text:p text:style-name="Text_20_body">Ugodna kućica s gostinjskim apartmanom u kojem ste dobrodošli (Mjesto gdje bez brige možete zabadav log restati pod cijenu malo konfora).<text:line-break/>
Čak ima i tople vode. Vlasnik je pri ulasku otišao na kat, no za vas neistraženo područje.</text:p>
      <text:p text:style-name="Text_20_body">Postoji skriveni podrum pod tepih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06</meta:creation-date>
    <dc:creator>Generated</dc:creator>
    <dc:date>2026-09-13T17::59:06</dc:date>
    <dc:language>en-US</dc:language>
    <meta:editing-cycles>1</meta:editing-cycles>
    <meta:editing-duration>PT0S</meta:editing-duration>
    <dc:title>en:mura:karasova:kuca_rindjara</dc:title>
  </office:meta>
</office:document-meta>
</file>