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ura:karasova:samo_voda"/><text:bookmark-start text:name="__RefHeading___samo_voda_se_placa_1"/><text:bookmark-start text:name="samo_voda_se_placa"/>Samo voda se plaća<text:bookmark-end text:name="__RefHeading___samo_voda_se_placa_1"/><text:bookmark-end text:name="samo_voda_se_placa"/></text:h>
      <text:p text:style-name="Text_20_body">Klub pod vlasništvom <text:a xlink:type="simple" xlink:href="http://rumwiki.duckdns.org/doku.php?id=hr:likovi:npcs:veliki_mike" text:style-name="Internet_20_link" text:visited-style-name="Visited_20_Internet_20_Link">Velikog Mika.</text:a></text:p>
      <text:p text:style-name="Text_20_body">Sva alkohonlna pića su besplatna, dok se voda skupo naplaćuje. Konstantni glasan ritam bubnjeva je prisutan i uvijek je krcato. Pojam moshpita im nije stran.</text:p>
      <text:p text:style-name="Text_20_body">Zgrada je pomalo derutna i jedva održavana, no atmosfera je žark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2:58</meta:creation-date>
    <dc:creator>Generated</dc:creator>
    <dc:date>2026-09-13T20::32:58</dc:date>
    <dc:language>en-US</dc:language>
    <meta:editing-cycles>1</meta:editing-cycles>
    <meta:editing-duration>PT0S</meta:editing-duration>
    <dc:title>en:mura:karasova:samo_voda</dc:title>
  </office:meta>
</office:document-meta>
</file>