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ura:karasova:sumnjiva_knjizara"/><text:bookmark-start text:name="__RefHeading___knj_zn_c_a_1"/><text:bookmark-start text:name="knj_zn_c_a"/>Knj žn c a<text:bookmark-end text:name="__RefHeading___knj_zn_c_a_1"/><text:bookmark-end text:name="knj_zn_c_a"/></text:h>
      <text:p text:style-name="Text_20_body">Knjižnica u Karasovoj četvrti, poznata po tome da sve knjige imaju iste korice i često izgledaju kao da su na brzinu pisane ili nadopisane</text:p>
      <text:p text:style-name="Text_20_body">Pod vlasništvom obitelji Heblic, gnomovi čiji su predci definitivno se petljali s patuljcima i haflinzima.</text:p>
      <text:p text:style-name="Text_20_body">Zgrada se u potpunosti nalazi pod zemljom i proseže se stotinjak metara sa zidovima i hodnicima zatrpanim policama i knjigama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Karakteristike  </text:p>
          </table:table-cell>
          <table:covered-table-cell/>
        </table:table-row>
        <table:table-row>
          <table:table-cell office:value-type="string" table:style-name="tablecell">
            <text:p text:style-name="tablealignleft">Merchant</text:p>
          </table:table-cell>
          <table:table-cell office:value-type="string" table:style-name="tablecell">
            <text:p text:style-name="tablealignleft">The character can sell goods for 55% of their value, instead of half, to a Helpful NPC merchan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58</meta:creation-date>
    <dc:creator>Generated</dc:creator>
    <dc:date>2026-09-13T16::22:58</dc:date>
    <dc:language>en-US</dc:language>
    <meta:editing-cycles>1</meta:editing-cycles>
    <meta:editing-duration>PT0S</meta:editing-duration>
    <dc:title>en:mura:karasova:sumnjiva_knjizara</dc:title>
  </office:meta>
</office:document-meta>
</file>