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ura:karasova:vrazija_posla"/><text:bookmark-start text:name="__RefHeading___vrazija_posla_1"/><text:bookmark-start text:name="vrazija_posla"/>Vražija Posla<text:bookmark-end text:name="__RefHeading___vrazija_posla_1"/><text:bookmark-end text:name="vrazija_posla"/></text:h></table:table-cell></table:table-row></table:table></draw:text-box></draw:frame></text:p>
      <text:p text:style-name="Text_20_body"><text:a xlink:type="simple" xlink:href="http://rumwiki.duckdns.org/doku.php?id=hr:likovi:npcs:liliana" text:style-name="Internet_20_link" text:visited-style-name="Visited_20_Internet_20_Link">Liliana</text:a> je vlasnica zvjerinjaka pod imenom Vražija Posla u Karasovoj Četvrti, Črnje Mure.   </text:p>
      <text:p text:style-name="Text_20_body">Nalazi se u jednom od glavnih tunela kroz četvrt, a prepoznatljiv je po svojem ekstravagantnom ulazu. Natpis „Vražija Posla” se nalazi na staklenoj površini iznad vrata a iza njega vječito gori plamen. </text:p>
      <text:p text:style-name="Text_20_body">Oko samih vratiju poljepljeni su zubi i rogovi raznoraznih beštija tako da je osječaj prilikom ulaska u zvjerinjak jedan se osječa kao da ulazi u usta nekog ogromnom mimika. Nasuprot tako vatrenom ulazu sama fasada obrasla je u mahovinu i bioluminiscentne bršljanove). </text:p>
      <text:p text:style-name="Text_20_body">Trgovina je popularna po svojim atraktivnim cijenama otkupa krzna, ljuski, zubiju, rogova, kože i kostiju, više manje sve što se ne raspada kroz vrijeme. U trgovini se mogu nabaviti raznorazne alkemijske tvorevine, no naglasak je definitivno na bombam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20::32:58</meta:creation-date>
    <dc:creator>Generated</dc:creator>
    <dc:date>2026-09-13T20::32:58</dc:date>
    <dc:language>en-US</dc:language>
    <meta:editing-cycles>1</meta:editing-cycles>
    <meta:editing-duration>PT0S</meta:editing-duration>
    <dc:title>en:mura:karasova:vrazija_posla</dc:title>
  </office:meta>
</office:document-meta>
</file>