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ef52fd67fbce4b22181e47ca6aabb4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92.756pt" style:rel-width="4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PluginODTAutoStyle_Frame_1_text_frame" draw:name="Frame1" text:anchor-type="paragraph" svg:width="192.756pt" draw:z-index="0" svg:min-height="1cm"><draw:text-box><table:table table:style-name="Table"><table:table-column table:style-name="odt_auto_style_table_column_1_1"/><table:table-row><table:table-cell office:value-type="string" table:style-name="tablecell"><text:h text:style-name="Heading_20_1" text:outline-level="1"><text:bookmark text:name="en:mura:lucnik"/><text:bookmark-start text:name="__RefHeading___lucnik_1"/><text:bookmark-start text:name="lucnik"/>Lučnik<text:bookmark-end text:name="__RefHeading___lucnik_1"/><text:bookmark-end text:name="lucnik"/></text:h></table:table-cell></table:table-row></table:table></draw:text-box></draw:frame></text:p>
      <text:p text:style-name="Text_20_body">Mjesto gdje se nalaze najveća Črnjomurska skladišta te treći kolodvor za vlakove, kao i pristanište za lebdeće brodove. Gotovo da nema stambenih kuća u ovoj četvrti, tek pokoja se može pronaći na sjeveroistoku četvrti. Zgrade su glomazne i jednostavne, ogoljene detalja izuzev onih tik uz tranzitne točke. Na granici s Četvrti Duber se nalazi zid, koji je nastao radi bezbrojnih svađa koje su često postale krvave, radi ideologije. Pa je gradonačelnik odlučio da je najbolje sagraditi zidine da se goblini i gnomovi prestanu mlatiti. Logika je bila ako se ne vide, ne budu se tukli… (tome baš i nije tako).</text:p>
      <text:h text:style-name="Heading_20_4" text:outline-level="4"><text:bookmark-start text:name="__RefHeading___rase_2"/><text:bookmark-start text:name="rase"/>Rase:<text:bookmark-end text:name="__RefHeading___rase_2"/><text:bookmark-end text:name="rase"/></text:h>
      <text:p text:style-name="Text_20_body">Athamaru, Azarketi, Fetchling, Goblin, Hobgoblin, Human, Minotaur</text:p>
      <text:p text:style-name="Horizontal_20_Line"/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>
            <text:h text:style-name="Heading_20_3" text:outline-level="3"><text:bookmark-start text:name="__RefHeading___poznate_lokacije_3"/><text:bookmark-start text:name="poznate_lokacije"/>Poznate lokacije<text:bookmark-end text:name="__RefHeading___poznate_lokacije_3"/><text:bookmark-end text:name="poznate_lokacije"/></text:h>
          </table:table-cell>
          <table:table-cell office:value-type="string" table:style-name="tablecell">
            <text:h text:style-name="Heading_20_3" text:outline-level="3"><text:bookmark-start text:name="__RefHeading___poznate_osobe_4"/><text:bookmark-start text:name="poznate_osobe"/>Poznate osobe<text:bookmark-end text:name="__RefHeading___poznate_osobe_4"/><text:bookmark-end text:name="poznate_osobe"/></text:h>
          </table:table-cell>
        </table:table-row>
      </table:table>
      <text:p text:style-name="Horizontal_20_Line"/>
      <text:p text:style-name="Text_20_body"><draw:frame draw:style-name="mediacenter" draw:name="0" text:anchor-type="paragraph" draw:z-index="0" svg:width="15.875cm" svg:height="15.875cm"><draw:image xlink:href="Pictures/8ef52fd67fbce4b22181e47ca6aabb40.jpg" xlink:type="simple" xlink:show="embed" xlink:actuate="onLoad"/></draw:frame></text:p>
      <text:p text:style-name="Horizontal_20_Line"/>
      <text:p text:style-name="Text_20_body"><text:a xlink:type="simple" xlink:href="http://rumwiki.duckdns.org/doku.php?id=hr:mura:kvartovi" text:style-name="Internet_20_link" text:visited-style-name="Visited_20_Internet_20_Link">Povratak na gradske kvartov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92.756pt" style:rel-width="4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8::50:37</meta:creation-date>
    <dc:creator>Generated</dc:creator>
    <dc:date>2026-09-13T18::50:37</dc:date>
    <dc:language>en-US</dc:language>
    <meta:editing-cycles>1</meta:editing-cycles>
    <meta:editing-duration>PT0S</meta:editing-duration>
    <dc:title>en:mura:lucnik</dc:title>
  </office:meta>
</office:document-meta>
</file>