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af12132dd16d3f756c2f8d365e3e4d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murnjani"/><text:bookmark-start text:name="__RefHeading___murnjani_1"/><text:bookmark-start text:name="murnjani"/>Murnjani<text:bookmark-end text:name="__RefHeading___murnjani_1"/><text:bookmark-end text:name="murnjani"/></text:h></table:table-cell></table:table-row></table:table></draw:text-box></draw:frame></text:p>
      <text:p text:style-name="Text_20_body">Staro predgrađe Črnje Mure. Davnih dana dok je samo povijesna jezgra grada bila cijeli grad ova četvrt se krenula razvijati kao predgrađe, Arhitektura je zanimljivi miks velikih i malih kuća. Kuće koje su građene davnih dana dok je još ova četvrt bila predgrađe, te kuće koje su se s vremenom ubacivale u svaku slobodnu rupu. Upravo kroz ovu četvrt je jedan od željezničkih ulaza u grad, a time i prvi kolodvor u Črnjoj Muri “Zapadni Kolodvor”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Awakened Animal, Catfolk, Human, Vanara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  <text:p text:style-name="Text_20_body"><text:a xlink:type="simple" xlink:href="http://rumwiki.duckdns.org/doku.php?id=hr:mura:murnjani:maresilvam" text:style-name="Internet_20_link" text:visited-style-name="Visited_20_Internet_20_Link">Sirotište Maresilvam</text:a></text:p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draw:frame draw:style-name="mediacenter" draw:name="0" text:anchor-type="paragraph" draw:z-index="0" svg:width="15.875cm" svg:height="15.875cm"><draw:image xlink:href="Pictures/5af12132dd16d3f756c2f8d365e3e4db.jpg" xlink:type="simple" xlink:show="embed" xlink:actuate="onLoad"/></draw:frame></text:p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1:24</meta:creation-date>
    <dc:creator>Generated</dc:creator>
    <dc:date>2026-09-13T16::21:24</dc:date>
    <dc:language>en-US</dc:language>
    <meta:editing-cycles>1</meta:editing-cycles>
    <meta:editing-duration>PT0S</meta:editing-duration>
    <dc:title>en:mura:murnjani</dc:title>
  </office:meta>
</office:document-meta>
</file>