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murnjani:maresilvam"/><text:bookmark-start text:name="__RefHeading___sirotiste_maresilvam_1"/><text:bookmark-start text:name="sirotiste_maresilvam"/>Sirotište Maresilvam<text:bookmark-end text:name="__RefHeading___sirotiste_maresilvam_1"/><text:bookmark-end text:name="sirotiste_maresilvam"/></text:h>
      <text:p text:style-name="Text_20_body">Sirotište, skladište i ljetnikovac u <text:a xlink:type="simple" xlink:href="http://rumwiki.duckdns.org/doku.php?id=hr:mjesta:fantomski_otok:crnja_mura" text:style-name="Internet_20_link" text:visited-style-name="Visited_20_Internet_20_Link">Muri</text:a> koje je osnovao <text:a xlink:type="simple" xlink:href="http://rumwiki.duckdns.org/doku.php?id=hr:5e:likovi:npcs:dominik_bjelooki" text:style-name="Internet_20_link" text:visited-style-name="Visited_20_Internet_20_Link">Kapetan Dominic “Bjelooki''</text:a> u čast svoje <text:a xlink:type="simple" xlink:href="http://rumwiki.duckdns.org/doku.php?id=hr:likovi:npcs:maresilvam" text:style-name="Internet_20_link" text:visited-style-name="Visited_20_Internet_20_Link">kćeri</text:a>.</text:p>
      <text:p text:style-name="Text_20_body">Trenutno njime upravlja <text:a xlink:type="simple" xlink:href="http://rumwiki.duckdns.org/doku.php?id=hr:5e:likovi:npcs:ileana_toncic" text:style-name="Internet_20_link" text:visited-style-name="Visited_20_Internet_20_Link">Ileana Tončić</text:a> te osim nje, ovdje je odrasla i <text:a xlink:type="simple" xlink:href="http://rumwiki.duckdns.org/doku.php?id=hr:5e:likovi:pcs:teuta" text:style-name="Internet_20_link" text:visited-style-name="Visited_20_Internet_20_Link">Teuta Otok</text:a>.</text:p>
      <text:p text:style-name="Text_20_body">Na sebi ima oko rivačegovo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Criminal</text:p>
          </table:table-cell>
          <table:table-cell office:value-type="string" table:style-name="tablecell">
            <text:p text:style-name="tablealignleft">Characters who focus on criminal activities can retrain efficiently at this location. A character who uses Underworld Lore to Earn Income gains a +1 circumstance bonus on the check. A character can use Thievery to Earn Income (the task level is equal to or less than the NPC’s level), but a critical failure on this check may result in legal action or possible imprisonment.</text:p>
          </table:table-cell>
        </table:table-row>
        <table:table-row>
          <table:table-cell office:value-type="string" table:style-name="tablecell">
            <text:p text:style-name="tablealignleft">Housing</text:p>
          </table:table-cell>
          <table:table-cell office:value-type="string" table:style-name="tablecell">
            <text:p text:style-name="tablealignleft">The location offers accommodation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01</meta:creation-date>
    <dc:creator>Generated</dc:creator>
    <dc:date>2026-09-13T17::11:01</dc:date>
    <dc:language>en-US</dc:language>
    <meta:editing-cycles>1</meta:editing-cycles>
    <meta:editing-duration>PT0S</meta:editing-duration>
    <dc:title>en:mura:murnjani:maresilvam</dc:title>
  </office:meta>
</office:document-meta>
</file>