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muro-grad"/><text:bookmark-start text:name="__RefHeading___muro_grad_1"/><text:bookmark-start text:name="muro_grad"/>Muro Grad<text:bookmark-end text:name="__RefHeading___muro_grad_1"/><text:bookmark-end text:name="muro_grad"/></text:h></table:table-cell></table:table-row></table:table></draw:text-box></draw:frame></text:p>
      <text:p text:style-name="Text_20_body">Jedna od najstarijih četvrti grada. Arhitektura je jednostavno prelijepa. Brojne zgrade s ukrasnim krovovima, ulice proporcionalnih širina za promet po njima drvoredi uz ulice brojni parkovi. Poznata je i po tome da je dom za političku elitu, kao i za najbogatiji stalež. Nekoć je bio pretres stanovništva na ulasku no sada to više nije potrebno kako ne cijeli grad strože kontroliran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wakened Animal, Catfolk, Dwarf, Elf, Gnome, Halfling, Human, Kitsune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47</meta:creation-date>
    <dc:creator>Generated</dc:creator>
    <dc:date>2026-09-13T15::26:47</dc:date>
    <dc:language>en-US</dc:language>
    <meta:editing-cycles>1</meta:editing-cycles>
    <meta:editing-duration>PT0S</meta:editing-duration>
    <dc:title>en:mura:muro-grad</dc:title>
  </office:meta>
</office:document-meta>
</file>