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8b532517360ed1179c196329e79c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en:mura:zapadna_luka"/><text:bookmark-start text:name="__RefHeading___zapadna_luka_1"/><text:bookmark-start text:name="zapadna_luka"/>Zapadna luka<text:bookmark-end text:name="__RefHeading___zapadna_luka_1"/><text:bookmark-end text:name="zapadna_luka"/></text:h></table:table-cell></table:table-row></table:table></draw:text-box></draw:frame></text:p>
      <text:p text:style-name="Text_20_body">Kamene kućice pretežno malog tlocrta na nekoliko katova s uskim uličicama između.
Nerijetko ulica prolazi “kroz prizemlje” kuće te je kuća sagrađena preko samo uličice.
Uz samu obalu nalazi se pokoje skladište.
Na ulicama se mogu naći brojne lampe ulične rasvjete, te je općenito građanstvo ovog
dijela grada otvorenije prema tehnološkom napretku. No primarno radi manjka prostora,
ovuda nije povučena željeznica.</text:p>
      <text:h text:style-name="Heading_20_4" text:outline-level="4"><text:bookmark-start text:name="__RefHeading___rase_2"/><text:bookmark-start text:name="rase"/>Rase:<text:bookmark-end text:name="__RefHeading___rase_2"/><text:bookmark-end text:name="rase"/></text:h>
      <text:p text:style-name="Text_20_body">Athamaru, Azarketi, Goblin, Halfling, Human, Kitsune, Orc, Vishkanya</text:p>
      <text:p text:style-name="Text_20_body">Četvrt je okružena morem sa tri strane. Na sjeveru je omeđena
<text:a xlink:type="simple" xlink:href="http://rumwiki.duckdns.org/doku.php?id=hr:mura:davorje" text:style-name="Internet_20_link" text:visited-style-name="Visited_20_Internet_20_Link">Davorjem</text:a> te na sjevero-istoku <text:a xlink:type="simple" xlink:href="http://rumwiki.duckdns.org/doku.php?id=hr:mura:centar" text:style-name="Internet_20_link" text:visited-style-name="Visited_20_Internet_20_Link">Centrom</text:a>.</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ext:p text:style-name="Text_20_body"><text:a xlink:type="simple" xlink:href="http://rumwiki.duckdns.org/doku.php?id=hr:mura:zapadna_luka:nova_roda" text:style-name="Internet_20_link" text:visited-style-name="Visited_20_Internet_20_Link">Nova Roda</text:a></text:p>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able:table-cell>
        </table:table-row>
      </table:table>
      <text:p text:style-name="Horizontal_20_Line"/>
      <text:p text:style-name="Text_20_body"><draw:frame draw:style-name="mediacenter" draw:name="0" text:anchor-type="paragraph" draw:z-index="0" svg:width="15.875cm" svg:height="15.875cm"><draw:image xlink:href="Pictures/3a8b532517360ed1179c196329e79c37.jpg" xlink:type="simple" xlink:show="embed" xlink:actuate="onLoad"/></draw:frame></text:p>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52</meta:creation-date>
    <dc:creator>Generated</dc:creator>
    <dc:date>2026-09-13T14::26:52</dc:date>
    <dc:language>en-US</dc:language>
    <meta:editing-cycles>1</meta:editing-cycles>
    <meta:editing-duration>PT0S</meta:editing-duration>
    <dc:title>en:mura:zapadna_luka</dc:title>
  </office:meta>
</office:document-meta>
</file>