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ostalo:archetypes"/><text:bookmark-start text:name="__RefHeading___koji_k_su_archetypes_1"/><text:bookmark-start text:name="koji_k_su_archetypes"/>Koji k su archetypes?<text:bookmark-end text:name="__RefHeading___koji_k_su_archetypes_1"/><text:bookmark-end text:name="koji_k_su_archetypes"/></text:h>
      <text:p text:style-name="Text_20_body">Svaka klasa ima svoje class feat-ove, jedan svakih dva lvl-a. Neke imaju i dodatan class feat na prvom levelu, obično one bez spellova.</text:p>
      <text:p text:style-name="Text_20_body">Od lvl dva nadalje postoji opcija da umjesto class feat-a uzmete archetype. Archetypes su potklase, zamislite ih kao novi skill tree za lika.
Archetype-a ima milijun. Uključuju stvari poput multiclass-anja u druge klase, roleplay archetype-ovi napravljeni da dublje uđeš u svoju profesiju (npr. pirat, mehaničar, medic, itd), archetype-ovi vezani za određen combat style (npr duelist, martial artist, sniping duo, itd) i čak archetype-ovi koji promijene ti rasu (npr ghost, vukodlak, vampir).</text:p>
      <text:p text:style-name="Text_20_body">Postoje glavne dvije svrhe archetype-a - pomoću njih napravit lika kako ste ga zamislili usprkos ograničenjima svoje klase ili jer vam se ne sviđa ništa od ponuđenog na trenutnom level-u što se tiče class feat-ova.</text:p>
      <text:p text:style-name="Text_20_body">Archetype dedication je prvi feat u svakom archetype feat tree-u. Jednom kad umjesto normalnog class feat-a uzmete neki dedication, svi feat-ovi unutar tog archetype-a postanu vam dostupni uz normalne class feat-ove. Za razliku od DND multiclass-anja, ne dobivate lvl u pojedinačnim klasama. Uzimanje dedication-a jednostavno znači da imate više class feat-ova na izbor.</text:p>
      <text:p text:style-name="Text_20_body">Za kraj, jednom kad uzmete neki dedication ne možete uzeti drugi dok ne uzmete još bar dva feat-a iz tog archetype-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40:52</meta:creation-date>
    <dc:creator>Generated</dc:creator>
    <dc:date>2026-09-13T12::40:52</dc:date>
    <dc:language>en-US</dc:language>
    <meta:editing-cycles>1</meta:editing-cycles>
    <meta:editing-duration>PT0S</meta:editing-duration>
    <dc:title>en:ostalo:archetypes</dc:title>
  </office:meta>
</office:document-meta>
</file>