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art"/><text:bookmark-start text:name="__RefHeading___the_golden_isles_iva_new_hope_1"/><text:bookmark-start text:name="the_golden_isles_iva_new_hope"/>The Golden Isles IV: A New Hope<text:bookmark-end text:name="__RefHeading___the_golden_isles_iva_new_hope_1"/><text:bookmark-end text:name="the_golden_isles_iva_new_hope"/></text:h>
      <table:table table:style-name="Table">
        <table:table-column table:style-name="odt_auto_style_table_column_1_1"/>
        <table:table-row>
          <table:table-cell office:value-type="string" table:style-name="tablecell">
            <text:h text:style-name="Heading_20_2" text:outline-level="2"><text:bookmark-start text:name="__RefHeading___categories_2"/><text:bookmark-start text:name="categories"/>Categories<text:bookmark-end text:name="__RefHeading___categories_2"/><text:bookmark-end text:name="categories"/></text:h>
            <text:h text:style-name="Heading_20_4" text:outline-level="4"><text:bookmark-start text:name="__RefHeading___lore_3"/><text:bookmark-start text:name="lore"/>Lore<text:bookmark-end text:name="__RefHeading___lore_3"/><text:bookmark-end text:name="lore"/></text:h>
            <text:p text:style-name="Text_20_body"><text:a xlink:type="simple" xlink:href="http://rumwiki.duckdns.org/doku.php?id=en:mjesta:mjesta" text:style-name="Internet_20_link" text:visited-style-name="Visited_20_Internet_20_Link">Locations in the Isles</text:a></text:p>
            <text:p text:style-name="Text_20_body"><text:a xlink:type="simple" xlink:href="http://rumwiki.duckdns.org/doku.php?id=en:likovi:likovi" text:style-name="Internet_20_link" text:visited-style-name="Visited_20_Internet_20_Link">Characters in the campaign</text:a></text:p>
            <text:p text:style-name="Text_20_body"><text:a xlink:type="simple" xlink:href="http://rumwiki.duckdns.org/doku.php?id=en:lore:lore" text:style-name="Internet_20_link" text:visited-style-name="Visited_20_Internet_20_Link">World info</text:a></text:p>
            <text:h text:style-name="Heading_20_4" text:outline-level="4"><text:bookmark-start text:name="__RefHeading___in-game_4"/><text:bookmark-start text:name="in-game"/>In-game<text:bookmark-end text:name="__RefHeading___in-game_4"/><text:bookmark-end text:name="in-game"/></text:h>
            <text:p text:style-name="Text_20_body"><text:a xlink:type="simple" xlink:href="http://rumwiki.duckdns.org/doku.php?id=en:ingame:itemi" text:style-name="Internet_20_link" text:visited-style-name="Visited_20_Internet_20_Link">Items</text:a></text:p>
            <text:p text:style-name="Text_20_body"><text:a xlink:type="simple" xlink:href="http://rumwiki.duckdns.org/doku.php?id=en:ingame:informacije" text:style-name="Internet_20_link" text:visited-style-name="Visited_20_Internet_20_Link">Information</text:a></text:p>
            <text:p text:style-name="Text_20_body"><text:a xlink:type="simple" xlink:href="http://rumwiki.duckdns.org/doku.php?id=en:ingame:ostalo" text:style-name="Internet_20_link" text:visited-style-name="Visited_20_Internet_20_Link">The rest of the trash in the backpacks</text:a></text:p>
            <text:h text:style-name="Heading_20_4" text:outline-level="4"><text:bookmark-start text:name="__RefHeading___other_5"/><text:bookmark-start text:name="other"/>Other<text:bookmark-end text:name="__RefHeading___other_5"/><text:bookmark-end text:name="other"/></text:h>
            <text:p text:style-name="Text_20_body"><text:a xlink:type="simple" xlink:href="http://rumwiki.duckdns.org/doku.php?id=en:privatni:privatni" text:style-name="Internet_20_link" text:visited-style-name="Visited_20_Internet_20_Link">Private notes</text:a></text:p>
            <text:p text:style-name="Text_20_body"><text:a xlink:type="simple" xlink:href="http://rumwiki.duckdns.org/doku.php?id=en:5e:popis" text:style-name="Internet_20_link" text:visited-style-name="Visited_20_Internet_20_Link">Legacy</text:a></text:p>
            <text:p text:style-name="Text_20_body"><text:a xlink:type="simple" xlink:href="http://rumwiki.duckdns.org/doku.php?id=playground:playground" text:style-name="Internet_20_link" text:visited-style-name="Visited_20_Internet_20_Link">Test page</text:a></text:p>
            <text:p text:style-name="Text_20_body"><text:a xlink:type="simple" xlink:href="http://rumwiki.duckdns.org/doku.php?id=playground:todo" text:style-name="Internet_20_link" text:visited-style-name="Visited_20_Internet_20_Link">Under construction</text:a></text:p>
          </table:table-cell>
          <text:h text:style-name="Heading_20_2" text:outline-level="2"><text:bookmark-start text:name="__RefHeading___popular_sites_6"/><text:bookmark-start text:name="popular_sites"/>Popular sites<text:bookmark-end text:name="__RefHeading___popular_sites_6"/><text:bookmark-end text:name="popular_sites"/></text:h>
          <text:p text:style-name="Text_20_body"><text:a xlink:type="simple" xlink:href="http://rumwiki.duckdns.org/doku.php?id=en:mjesta:kontinenti:zlatno_otocje" text:style-name="Internet_20_link" text:visited-style-name="Visited_20_Internet_20_Link">Golden Isles</text:a></text:p>
          <text:h text:style-name="Heading_20_2" text:outline-level="2"><text:bookmark-start text:name="__RefHeading___external_links_7"/><text:bookmark-start text:name="external_links"/>External links<text:bookmark-end text:name="__RefHeading___external_links_7"/><text:bookmark-end text:name="external_links"/></text:h>
          <text:p text:style-name="Text_20_body"><text:a xlink:type="simple" xlink:href="https://gdjemijeauto.en.eu.org:30000" text:style-name="Internet_20_link" text:visited-style-name="Visited_20_Internet_20_Link">Foundry</text:a></text:p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0::10:17</meta:creation-date>
    <dc:creator>Generated</dc:creator>
    <dc:date>2026-09-13T10::10:17</dc:date>
    <dc:language>en-US</dc:language>
    <meta:editing-cycles>1</meta:editing-cycles>
    <meta:editing-duration>PT0S</meta:editing-duration>
    <dc:title>en:start</dc:title>
  </office:meta>
</office:document-meta>
</file>