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carolije:enlarge_object"/><text:bookmark-start text:name="__RefHeading___enlarge_object_1"/><text:bookmark-start text:name="enlarge_object"/>Enlarge object<text:bookmark-end text:name="__RefHeading___enlarge_object_1"/><text:bookmark-end text:name="enlarge_object"/></text:h>
      <text:list text:style-name="List_20_1" text:continue-numbering="false">
        <text:list-item>
          <text:p text:style-name="List_20_1_Content_First"> Čarolija 2. reda</text:p>
        </text:list-item>
        <text:list-item>
          <text:p text:style-name="List_20_1_Content"> udaljenost: dodir</text:p>
        </text:list-item>
        <text:list-item>
          <text:p text:style-name="List_20_1_Content"> vrijeme čaranja: 1 akcija</text:p>
        </text:list-item>
        <text:list-item>
          <text:p text:style-name="List_20_1_Content"> trajanje čini: do sat vremena</text:p>
        </text:list-item>
        <text:list-item>
          <text:p text:style-name="List_20_1_Content"> Objekt ne smije biti veći od jedan metar u bilokojoj svojoj dimenziji i ne smije težiti više od četvrtine kilograma. Korištenjem ove čini taj objekt se poveća 2* puta u svakoj svojoj dimenziji, a masa mu se poveća za 8* puta. Objekt ne smije biti na niti unutar žiog bića.</text:p>
        </text:list-item>
        <text:list-item>
          <text:p text:style-name="List_20_1_Content"> Čarobiranjem ove čini na višim redovima obijekt se poveča za 2^(red-1), a masa 8^(red-1).</text:p>
        </text:list-item>
        <text:list-item>
          <text:p text:style-name="List_20_1_Content"> Objektu treba 12 sekundi da objekt naraste na punu veličinu (2 puna reda. Ako je spell castan u redu 3 bitke na početku reda 6 biti će na svojoj punoj veličini.) Tjekom tog vremena čarobnjak može trošiti ekstra čari za bonus akciju da pojača efekt. Svaki put kada se dočarava magija moguće ju je protučarati.</text:p>
        </text:list-item>
        <text:list-item>
          <text:p text:style-name="List_20_1_Content_Last"> Odčarivanja na ovu magiju djluju samo tjekom rasta. Jednom kada objekt naraste na svoju punu veličinu potrebne su magije višeg reda da se neutralizira efekt (način da dm ne kaže nemoguče je ali morao bi trošiti stvari koje mogu tipa permanentno disenčantati ite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7:47</meta:creation-date>
    <dc:creator>Generated</dc:creator>
    <dc:date>2026-09-13T13::27:47</dc:date>
    <dc:language>en-US</dc:language>
    <meta:editing-cycles>1</meta:editing-cycles>
    <meta:editing-duration>PT0S</meta:editing-duration>
    <dc:title>hr:5e:carolije:enlarge_object</dc:title>
  </office:meta>
</office:document-meta>
</file>