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feats:hip_fire"/><text:bookmark-start text:name="__RefHeading___hip_fire_1"/><text:bookmark-start text:name="hip_fire"/>Hip Fire<text:bookmark-end text:name="__RefHeading___hip_fire_1"/><text:bookmark-end text:name="hip_fire"/></text:h>
      <text:p text:style-name="Text_20_body">Tvoja vještina s uporabom vatrenog oružija omogućuje ti da zanemariš sva melee ograničenja bilo kojeg one-handed vatrenog oružija. </text:p>
      <text:p text:style-name="Text_20_body">Ukoliko iskoristiš svoj attack action za ispaljivanje nekog one-handed vatrenog oružija, možeš bonus akcijom napraviti još jedan napad drugim one-handed oružijem kojeg držiš.</text:p>
      <text:p text:style-name="Text_20_body">Možeš izvaditi 2 oružija kada bi inače mogao samo jedno dokle god je bar jedno od tih oružija vatreno.</text:p>
      <text:p text:style-name="Text_20_body">Također postani proficient s vatrenim oružijem ako nisi ili ako već jesi proficient, dobi firearm experti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03</meta:creation-date>
    <dc:creator>Generated</dc:creator>
    <dc:date>2026-09-13T16::19:03</dc:date>
    <dc:language>en-US</dc:language>
    <meta:editing-cycles>1</meta:editing-cycles>
    <meta:editing-duration>PT0S</meta:editing-duration>
    <dc:title>hr:5e:feats:hip_fire</dc:title>
  </office:meta>
</office:document-meta>
</file>