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nventory:dokumenti:agrogor_inkviziciji"/><text:bookmark-start text:name="__RefHeading___pismo_od_agrogora_inkviziciji_1"/><text:bookmark-start text:name="pismo_od_agrogora_inkviziciji"/>Pismo od Agrogora Inkviziciji<text:bookmark-end text:name="__RefHeading___pismo_od_agrogora_inkviziciji_1"/><text:bookmark-end text:name="pismo_od_agrogora_inkviziciji"/></text:h>
      <text:p text:style-name="Text_20_body">“Vaša suradnja se pokazala izuzetno profitabilna za razliku od Elisijine i Horugvičine. Novu svotu možete očekivati kroz mjesec dana”</text:p>
      <text:p text:style-name="Text_20_body"><text:span text:style-name="Strong_20_Emphasis">Agrogo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30:26</meta:creation-date>
    <dc:creator>Generated</dc:creator>
    <dc:date>2026-09-13T13::30:26</dc:date>
    <dc:language>en-US</dc:language>
    <meta:editing-cycles>1</meta:editing-cycles>
    <meta:editing-duration>PT0S</meta:editing-duration>
    <dc:title>hr:5e:inventory:dokumenti:agrogor_inkviziciji</dc:title>
  </office:meta>
</office:document-meta>
</file>