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inventory:dokumenti:pozdravi_izjave"/><text:bookmark-start text:name="__RefHeading___legendarne_izjave_kkk-a_1"/><text:bookmark-start text:name="legendarne_izjave_kkk-a"/>Legendarne izjave KKK-a<text:bookmark-end text:name="__RefHeading___legendarne_izjave_kkk-a_1"/><text:bookmark-end text:name="legendarne_izjave_kkk-a"/></text:h>
      <text:p text:style-name="Text_20_body">“Dostava!”- party kucajući na vrata podzemne hale pune goblina</text:p>
      <text:p text:style-name="Text_20_body">“To kaj sam pijana ne znači da te neću pogodit. To sam znači da ću pogodit još nekoga uz tebe”- Jelena zlostavlja prolaznike ispred taverne</text:p>
      <text:p text:style-name="Text_20_body">“Jel to piše.. Viličar Šime?” - Pakian prekrstio kraljicu</text:p>
      <text:p text:style-name="Text_20_body">“Kako je znao da smo mi” - Pakian nakon što je kapetan The Poop Scooper-a
samo posumnjao da su Puflek i Micek poslani u špijunažu njihovog broda ( čovjek je najbolji detektiv ikada)</text:p>
      <text:p text:style-name="Text_20_body">“Mi siromašni, a vidi kmetovi ni kabinu nemaju” - Gakbak u naletu insighta na Poop Scooperu-u </text:p>
      <text:p text:style-name="Text_20_body">“A jel imaš ti neki brzi način da dođem na red, a da nije fireball?” - Pakian razmišlja o opcijama</text:p>
      <text:p text:style-name="Text_20_body">“To je stvar principa” - Pakian nakon pljačkanja klinca </text:p>
      <text:p text:style-name="Text_20_body">“Zaključujem, napucala ga Liara pa prop’o čovjek” - Jelenin sažetak Dordolovog backstorya</text:p>
      <text:p text:style-name="Text_20_body">“Joj, pa šta nemaju dućana ovdje?” - bakica vrlo zabrinuta za ishranu sirena ljudoždera</text:p>
      <text:p text:style-name="Text_20_body">“Naknadu? Da, dobit će veći lonac.” - Gakbak standardno darežljiv</text:p>
      <text:p text:style-name="Text_20_body">“KKK - Prava posada u pravo vrijeme” - osim u morske, Gagbak se baca i marketinške vode</text:p>
      <text:p text:style-name="Text_20_body">“Neka se zapiše u brodski dnevnik da sam bacila Pakiana 300 metara”- Jelena nakon što je napravila drift brodom samo da bi se osvetila za šamar</text:p>
      <text:p text:style-name="Text_20_body">“Deda, dobro da smo bili tu da vas spasimo!” - Jelena nakon što je jadnog dedicu Pakian-shark uplašio naglim skokom iz vode</text:p>
      <text:p text:style-name="Text_20_body">“Oooh, tko živi pod morem i voli svoj dom? Pola posade Rumgobblera” - Uprava ima crni humor</text:p>
      <text:p text:style-name="Text_20_body">“Jel ti treba heal kad sam već tu?” - Jelena se kurči pred zmajem koji ju može ubit tako da kihne na nju</text:p>
      <text:p text:style-name="Text_20_body">“Ma to je bila naša inženjerka; bila mrtva, sada nije.” - Pakian krajnje ne dirnut čudom uskrsnuća</text:p>
      <text:p text:style-name="Text_20_body">“Desno, još desno. Bliže je birtiji” - Navigator dobio dupli proficiency u navigiranju odjednom</text:p>
      <text:p text:style-name="Text_20_body">“Dobro, vidim da ste vi puno toga pušili i pili.” -<text:a xlink:type="simple" xlink:href="http://rumwiki.duckdns.org/doku.php?id=hr:5e:likovi:npcs:autumn" text:style-name="Internet_20_link" text:visited-style-name="Visited_20_Internet_20_Link">Autumn</text:a>
“Aha, bili smo zauzeti.” - Pakian</text:p>
      <text:p text:style-name="Text_20_body">“Jelena, mislim da ćeš ti morat biti navigator jer ja sam… izgubio kompas” - Pakian mrtav pijan
“Naći ćemo ga ujutro” - Jelena</text:p>
      <text:p text:style-name="Text_20_body">“Ništa, mislim da ću ja morat ić gore obavit sve što trebam dok mi se još može dignut” - Jelena pijana u Bakrenom Rivačegu idući u kurveraj</text:p>
      <text:p text:style-name="Text_20_body">“Preživio je, ali ravnalo ga gleda” - postoje gore stvari od ognja u Jezušovom svijetu</text:p>
      <text:p text:style-name="Text_20_body">“Nešt malo, ono da može dignut u zrak pol broda komotno” - Pakian koristi specijalne mjerne jedinice za eksplozive</text:p>
      <text:p text:style-name="Text_20_body">“Jel ima tu netko da je malo duže, da zna više?”
“Znao je Pero…”
“RIP Pero” - Pakian dostojanstveno odaje počasti</text:p>
      <text:p text:style-name="Text_20_body">“NE! To se vraća. Pol dukata.” - osim na njihov sadržaj, Gagbak pazi i na same boce</text:p>
      <text:p text:style-name="Text_20_body">“Pepek, vrati se, skuvala sam ti paštašutu! U birtiji smo.” - Pakianova poruka Pepeku</text:p>
      <text:p text:style-name="Text_20_body">“Dordole, ti natežeš Gagbakovu malu” - DM dok Dordol grapplea bijesnu vukodlačicu</text:p>
      <text:p text:style-name="Text_20_body">“Ja sam firbolg.” - Pakian pokušava common folku objasnit šta su druge rase
“To znači dlakavi bog na onom elfovskom?” - seljak Ivan
“Je, slično, dlakav ko bog” - Pakian</text:p>
      <text:p text:style-name="Text_20_body">Ulazi Gagbak u tavernu: “pa Pakiane nisi nas zval!”
“Jesam, al vi niste došli na vrijeme.” - Pakian vidno pijan za šankom</text:p>
      <text:p text:style-name="Text_20_body">“Obožavam ove visoke magije alkoholizma!” - Pakian nakon što je napunio 7 bačvi rumom</text:p>
      <text:p text:style-name="Text_20_body">“Šajun, brod se miče!” - Gagbak nakon što je <text:a xlink:type="simple" xlink:href="http://rumwiki.duckdns.org/doku.php?id=hr:likovi:npcs:sajun" text:style-name="Internet_20_link" text:visited-style-name="Visited_20_Internet_20_Link">Šajun</text:a> pogrešno čuo da treba odvezat brod</text:p>
      <text:p text:style-name="Text_20_body">“Bako, ako itko pita, ja sam tvoj defektan unuk.” - Gagbak bakici u Otoku Nartskom gdje diskriminiraju ne-humane</text:p>
      <text:p text:style-name="Text_20_body">“Puj, slabo” - Dordol nad tijelom protivnika, u žaru borbe nije primjetio da mu je posada polu-mrtva.</text:p>
      <text:p text:style-name="Text_20_body">“Jooj imate pomanjkanje alkohola u krvi kapetane” - Pakian postavlja dijagnozu</text:p>
      <text:p text:style-name="Text_20_body">“Sad svaki glupan može biti druid” - Pakian krivi imigrante za nestašicu posla</text:p>
      <text:p text:style-name="Text_20_body">“Ne znaš tko sam ja? Pa ja sam ti noćas dal štalu.” - Seljak mora da je prikriveni inženjer koliko voli bit tehnički u pravu </text:p>
      <text:h text:style-name="Heading_20_1" text:outline-level="1"><text:bookmark-start text:name="__RefHeading___pozdravi_kampanje_2"/><text:bookmark-start text:name="pozdravi_kampanje"/>Pozdravi kampanje<text:bookmark-end text:name="__RefHeading___pozdravi_kampanje_2"/><text:bookmark-end text:name="pozdravi_kampanje"/></text:h>
      <text:p text:style-name="Text_20_body">“Burek daj!” - “Daj burek!”- pozdrav Zlatnog bureka</text:p>
      <text:p text:style-name="Text_20_body">“Nek je cvijeća i trave….- “Cvijeće cvijeta, sunce sija, tko te jebe, odo’ i ja!” - druidski pozdrav božice Beory</text:p>
      <text:p text:style-name="Text_20_body">“Hvaljen Jezuš” - “Navijeke hvaljen” - pozdrav sljedbenika Jezuša Kristuša</text:p>
      <text:h text:style-name="Heading_20_1" text:outline-level="1"><text:bookmark-start text:name="__RefHeading___mythical_items_3"/><text:bookmark-start text:name="mythical_items"/>Mythical items<text:bookmark-end text:name="__RefHeading___mythical_items_3"/><text:bookmark-end text:name="mythical_items"/></text:h>
      <text:p text:style-name="Text_20_body">Cockring of prot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30:33</meta:creation-date>
    <dc:creator>Generated</dc:creator>
    <dc:date>2026-09-13T13::30:33</dc:date>
    <dc:language>en-US</dc:language>
    <meta:editing-cycles>1</meta:editing-cycles>
    <meta:editing-duration>PT0S</meta:editing-duration>
    <dc:title>hr:5e:inventory:dokumenti:pozdravi_izjave</dc:title>
  </office:meta>
</office:document-meta>
</file>