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5e:inventory:inventory"/><text:bookmark-start text:name="__RefHeading___dokumenti_u_posjedu_uprave_1"/><text:bookmark-start text:name="dokumenti_u_posjedu_uprave"/>Dokumenti u posjedu uprave:<text:bookmark-end text:name="__RefHeading___dokumenti_u_posjedu_uprave_1"/><text:bookmark-end text:name="dokumenti_u_posjedu_uprave"/></text:h></table:table-cell></table:table-row></table:table></draw:text-box></draw:frame></text:p>
      <text:p text:style-name="Text_20_body"><text:a xlink:type="simple" xlink:href="http://rumwiki.duckdns.org/doku.php?id=hr:5e:inventory:dokumenti:dnevnik_kuhn" text:style-name="Internet_20_link" text:visited-style-name="Visited_20_Internet_20_Link">Dnevnik kapetana sa Kuhn Halata</text:a></text:p>
      <text:p text:style-name="Text_20_body"><text:a xlink:type="simple" xlink:href="http://rumwiki.duckdns.org/doku.php?id=hr:5e:inventory:dokumenti:jelenini_komentari" text:style-name="Internet_20_link" text:visited-style-name="Visited_20_Internet_20_Link">Jelenini komentari</text:a></text:p>
      <text:p text:style-name="Text_20_body"><text:a xlink:type="simple" xlink:href="http://rumwiki.duckdns.org/doku.php?id=hr:5e:inventory:dokumenti:pozdravi_izjave" text:style-name="Internet_20_link" text:visited-style-name="Visited_20_Internet_20_Link">Pozdravi i izjave</text:a></text:p>
      <text:p text:style-name="Text_20_body"><text:a xlink:type="simple" xlink:href="http://rumwiki.duckdns.org/doku.php?id=hr:5e:inventory:dokumenti:agrogor_inkviziciji" text:style-name="Internet_20_link" text:visited-style-name="Visited_20_Internet_20_Link">Pismo Agrogora Inkviziciji</text:a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ostali_predmeti_2"/><text:bookmark-start text:name="ostali_predmeti"/>Ostali predmeti<text:bookmark-end text:name="__RefHeading___ostali_predmeti_2"/><text:bookmark-end text:name="ostali_predmeti"/></text:h></table:table-cell></table:table-row></table:table></draw:text-box></draw:frame></text:p>
      <text:p text:style-name="Text_20_body"><text:a xlink:type="simple" xlink:href="http://rumwiki.duckdns.org/doku.php?id=hr:items:brodovi:rumgobbler" text:style-name="Internet_20_link" text:visited-style-name="Visited_20_Internet_20_Link">Brod Rumgobbl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5:23</meta:creation-date>
    <dc:creator>Generated</dc:creator>
    <dc:date>2026-09-13T12::35:23</dc:date>
    <dc:language>en-US</dc:language>
    <meta:editing-cycles>1</meta:editing-cycles>
    <meta:editing-duration>PT0S</meta:editing-duration>
    <dc:title>hr:5e:inventory:inventory</dc:title>
  </office:meta>
</office:document-meta>
</file>