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hr:5e:items:bombs:bombs"/>Dimna bomba s otrovnim dimom</text:span></text:p>
      <text:p text:style-name="Text_20_body">Može napravit maksimalno 3 bombe po danu.
Za uspješno izradit bombu DC 11 (znači veće od 11) i na roll se dodaje proficiency ako je proficient sa tinkerers toolsom (INT role).
Također naučio sam craftat strijele za samostrel sa bombom na vrhu umjesto oštrice. Range 80/320 eksplodira na dodir bomba. </text:p>
      <text:p text:style-name="Text_20_body">Po bombi:
x1 staklena bočica
0 listova koprive za proziran dim, 4 lista korpive za potpuni gust (2 za umjereno znači)
zmijski otrov (1 bočica je za 10 bombi)
mala vrečica baruta (100g po bombi)</text:p>
      <text:p text:style-name="Text_20_body">Napomena! mogu biti i drugi otrovi no za sad nezna izraditi bombe sa drugim otrovima.</text:p>
      <text:p text:style-name="Text_20_body">Efekt bombe
-constitution (CON) saving throw DC16 (advantage se dobiva ako onaj ugrožen nosi maksu ili maramu),, radijus bombe 10 feeta.
-damage je 1d6 + PROF poison damage po turnu.
- bacanjem bomba ima domet od maksimalno 20 feeta</text:p>
      <text:p text:style-name="Text_20_body"><text:span text:style-name="Strong_20_Emphasis">Molotovljev koktel</text:span>    </text:p>
      <text:p text:style-name="Text_20_body">Sastojci: bočica, krpa i alkohol po jedan komad
Kada se radi baca se DC7 + percent dial. Ako je DC manji od 7 ta je bomba defektna. Pri bacanju se baca percent dial da se vidi je li taj koktel defektan. </text:p>
      <text:p text:style-name="Text_20_body">Radijus 5 feet-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0</meta:creation-date>
    <dc:creator>Generated</dc:creator>
    <dc:date>2026-09-13T15::25:00</dc:date>
    <dc:language>en-US</dc:language>
    <meta:editing-cycles>1</meta:editing-cycles>
    <meta:editing-duration>PT0S</meta:editing-duration>
    <dc:title>hr:5e:items:bombs:bombs</dc:title>
  </office:meta>
</office:document-meta>
</file>