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r:5e:items:bombs:impact_bolt"/>Gagbakova kreacija</text:p>
      <text:p text:style-name="Text_20_body">Potrebni dijelovi : </text:p>
      <text:p text:style-name="Text_20_body">- strelica za samostrel</text:p>
      <text:p text:style-name="Text_20_body">- barut</text:p>
      <text:p text:style-name="Text_20_body">- staklena bočica </text:p>
      <text:p text:style-name="Text_20_body">1. check : 18.11.2022.</text:p>
      <text:p text:style-name="Text_20_body">2. check : 20.01.2023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7:54</meta:creation-date>
    <dc:creator>Generated</dc:creator>
    <dc:date>2026-09-13T13::27:54</dc:date>
    <dc:language>en-US</dc:language>
    <meta:editing-cycles>1</meta:editing-cycles>
    <meta:editing-duration>PT0S</meta:editing-duration>
    <dc:title>hr:5e:items:bombs:impact_bolt</dc:title>
  </office:meta>
</office:document-meta>
</file>