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items:firearms:firearms"/><text:bookmark-start text:name="__RefHeading___vatrena_oruzija_1"/><text:bookmark-start text:name="vatrena_oruzija"/>Vatrena oružija<text:bookmark-end text:name="__RefHeading___vatrena_oruzija_1"/><text:bookmark-end text:name="vatrena_oruzija"/></text:h></table:table-cell></table:table-row></table:table></draw:text-box></draw:frame></text:p>
      <text:p text:style-name="Text_20_body"><text:a xlink:type="simple" xlink:href="http://rumwiki.duckdns.org/doku.php?id=hr:5e:items:firearms:pistol" text:style-name="Internet_20_link" text:visited-style-name="Visited_20_Internet_20_Link">Pištolji</text:a></text:p>
      <text:p text:style-name="Text_20_body"><text:a xlink:type="simple" xlink:href="http://rumwiki.duckdns.org/doku.php?id=hr:5e:items:firearms:rifles" text:style-name="Internet_20_link" text:visited-style-name="Visited_20_Internet_20_Link">Puške</text:a></text:p>
      <text:p text:style-name="Text_20_body"><text:a xlink:type="simple" xlink:href="http://rumwiki.duckdns.org/doku.php?id=hr:items:firearms:shotgun" text:style-name="Internet_20_link" text:visited-style-name="Visited_20_Internet_20_Link">Sačmarice</text:a></text:p>
      <text:h text:style-name="Heading_20_2" text:outline-level="2"><text:bookmark-start text:name="__RefHeading___posebna_pravila_2"/><text:bookmark-start text:name="posebna_pravila"/>Posebna pravila:<text:bookmark-end text:name="__RefHeading___posebna_pravila_2"/><text:bookmark-end text:name="posebna_pravila"/></text:h>
      <text:p text:style-name="Text_20_body">Sva vatrena ožurija dijele proficency za vatrena oružija.</text:p>
      <text:p text:style-name="Text_20_body">Na damage vatrenog oružja se ne dodaje prigodan ability score.</text:p>
      <text:p text:style-name="Text_20_body">Ukoliko nije drugačije specificirano vatreno oružje troši 1 metak i 10g baruta po pucnju.</text:p>
      <text:p text:style-name="Text_20_body">Missfire označava broj kojeg se treba nadmašiti pri bacanju kocke za ciljanje. U suprotnom napad ne uspije te se oružije treba očistiti prije ponovog korištenja (akcija za čišćenje).</text:p>
      <text:p text:style-name="Text_20_body">Reload traje jednu akciju. Ukoliko je korisnik proficient u vatrenom oružiju može koristiti bonus akciju. Ukoliko korisnik ima expertise, može reload odraditi kao dio napada.</text:p>
      <text:p text:style-name="Text_20_body">Expertise se dobije nakon 6 položenih DC20 testova. Eksperti mogu koristiti vještine double shot i double charge.</text:p>
      <text:p text:style-name="Text_20_body">° Double charge - Koristeći bonus akciju osiguraj da sljedeći pucanj ima dupli domet, ali potroši duplo baruta i ima povećani missfire za dva.</text:p>
      <text:p text:style-name="Text_20_body">° Double shot - Koristeći bonus akciju osiguraj da sljedeći pucanj ima dupli damage die oružija, ali potroši duplo municije i ima povećani missfire za dva.</text:p>
      <text:p text:style-name="Text_20_body">Postoje 2 domaća feata za vatrena oružija: <text:a xlink:type="simple" xlink:href="http://rumwiki.duckdns.org/doku.php?id=hr:5e:feats:hip_fire" text:style-name="Internet_20_link" text:visited-style-name="Visited_20_Internet_20_Link">Hip fire</text:a> i <text:a xlink:type="simple" xlink:href="http://rumwiki.duckdns.org/doku.php?id=hr:5e:feats:steady_aim" text:style-name="Internet_20_link" text:visited-style-name="Visited_20_Internet_20_Link">Steady ai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02</meta:creation-date>
    <dc:creator>Generated</dc:creator>
    <dc:date>2026-09-13T16::20:02</dc:date>
    <dc:language>en-US</dc:language>
    <meta:editing-cycles>1</meta:editing-cycles>
    <meta:editing-duration>PT0S</meta:editing-duration>
    <dc:title>hr:5e:items:firearms:firearms</dc:title>
  </office:meta>
</office:document-meta>
</file>