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firearms:pistol:dzepni_pistolj"/><text:bookmark-start text:name="__RefHeading___dzepni_pistolj_1"/><text:bookmark-start text:name="dzepni_pistolj"/>Džepni pištolj<text:bookmark-end text:name="__RefHeading___dzepni_pistolj_1"/><text:bookmark-end text:name="dzepni_pistolj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Damage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 </text:p>
          </table:table-cell>
        </table:table-row>
        <table:table-row>
          <table:table-cell office:value-type="string" table:style-name="tablecell">
            <text:p text:style-name="tablealigncenter">  Džepni pištolj  </text:p>
          </table:table-cell>
          <table:table-cell office:value-type="string" table:style-name="tablecell">
            <text:p text:style-name="tablealigncenter">   1d4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40/16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 </text:p>
          </table:table-cell>
          <table:table-cell office:value-type="string" table:style-name="tablecell">
            <text:p text:style-name="tablealignleft"> One handed, light </text:p>
          </table:table-cell>
          <table:table-cell office:value-type="string" table:style-name="tablecell"/>
          <table:table-cell office:value-type="string" table:style-name="tablecell">
            <text:p text:style-name="tablealigncenter">  Two handed  </text:p>
          </table:table-cell>
        </table:table-row>
      </table:table>
      <text:p text:style-name="Text_20_body">Džepni pištolj troši 1 metak i 5g baruta.</text:p>
      <text:p text:style-name="Text_20_body">Džepni pištolj je idealan za zgurat u šupak (u kratko za sakrit ga) kako bi se prosmuglao u čvrsto čuvana mjesta. Ukoliko netko provodi pretraživanje a osoba je sakrila svoj džepni pištolj. Potreban je proć investigation DC 19 da se ovaj pištolj pronađe.</text:p>
      <text:p text:style-name="Text_20_body">Džepni pištolj u sebi ima mali spremnik u koj stane 15g baruta i 3 metka.</text:p>
      <text:p text:style-name="Text_20_body">Mali pištolji koji se nalaze u različitim oblicima. Jedan od popularnijih modela je pištolj u obliku ključa. Poznato je da u zdanje vrijeme plemkinje iz horugve nose sa sobom ovakav pištolj ispod haljine za samoobra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03</meta:creation-date>
    <dc:creator>Generated</dc:creator>
    <dc:date>2026-09-13T16::22:03</dc:date>
    <dc:language>en-US</dc:language>
    <meta:editing-cycles>1</meta:editing-cycles>
    <meta:editing-duration>PT0S</meta:editing-duration>
    <dc:title>hr:5e:items:firearms:pistol:dzepni_pistolj</dc:title>
  </office:meta>
</office:document-meta>
</file>