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firearms:rifles:musketa"/><text:bookmark-start text:name="__RefHeading___musketa_1"/><text:bookmark-start text:name="musketa"/>Mušketa<text:bookmark-end text:name="__RefHeading___musketa_1"/><text:bookmark-end text:name="musket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  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 Atributi  </text:p>
          </table:table-cell>
        </table:table-row>
        <table:table-row>
          <table:table-cell office:value-type="string" table:style-name="tablecell">
            <text:p text:style-name="tablealignleft"> Mušketa </text:p>
          </table:table-cell>
          <table:table-cell office:value-type="string" table:style-name="tablecell">
            <text:p text:style-name="tablealigncenter">   1d10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 80/320  </text:p>
          </table:table-cell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Dex or Int  </text:p>
          </table:table-cell>
          <table:table-cell office:value-type="string" table:style-name="tablecell">
            <text:p text:style-name="tablealignleft"> +2 damage </text:p>
          </table:table-cell>
          <table:table-cell office:value-type="string" table:style-name="tablecell">
            <text:p text:style-name="tablealignright">  +5 damage </text:p>
          </table:table-cell>
          <table:table-cell office:value-type="string" table:style-name="tablecell">
            <text:p text:style-name="tablealigncenter">  Twohanded  </text:p>
          </table:table-cell>
        </table:table-row>
      </table:table>
      <text:p text:style-name="Text_20_body">Mušketa ima +1 na hit ako je meta unutar primarnog dometa.</text:p>
      <text:p text:style-name="Text_20_body">Mušketa je postala standardna oprema u brojnim državnim mornaricama. Najpoznatija među njima je elilsijina mornarica čiji mušketiri navodno mogu metu na udaljenostima preko 180 metara usmrtiti jednim pucnj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22</meta:creation-date>
    <dc:creator>Generated</dc:creator>
    <dc:date>2026-09-13T17::09:22</dc:date>
    <dc:language>en-US</dc:language>
    <meta:editing-cycles>1</meta:editing-cycles>
    <meta:editing-duration>PT0S</meta:editing-duration>
    <dc:title>hr:5e:items:firearms:rifles:musketa</dc:title>
  </office:meta>
</office:document-meta>
</file>