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5e:items:magic:belt_za_pokelopte"/><text:bookmark-start text:name="__RefHeading___belt_za_pokelopte_1"/><text:bookmark-start text:name="belt_za_pokelopte"/>Belt za Pokelopte<text:bookmark-end text:name="__RefHeading___belt_za_pokelopte_1"/><text:bookmark-end text:name="belt_za_pokelopte"/></text:h>
      <text:p text:style-name="Text_20_body">Potreban attunement.</text:p>
      <text:p text:style-name="Text_20_body">Omogućava kontroliranje do maksimalno 3 <text:a xlink:type="simple" xlink:href="http://rumwiki.duckdns.org/doku.php?id=hr:5e:items:magic:pokelopta" text:style-name="Internet_20_link" text:visited-style-name="Visited_20_Internet_20_Link">Pokelopte</text:a> i bacanje Pokelopte postaje bonus akcija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3::30:11</meta:creation-date>
    <dc:creator>Generated</dc:creator>
    <dc:date>2026-09-13T13::30:11</dc:date>
    <dc:language>en-US</dc:language>
    <meta:editing-cycles>1</meta:editing-cycles>
    <meta:editing-duration>PT0S</meta:editing-duration>
    <dc:title>hr:5e:items:magic:belt_za_pokelopte</dc:title>
  </office:meta>
</office:document-meta>
</file>