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items:magic:hat_strgan"/><text:bookmark-start text:name="__RefHeading___broken_hat_of_transformation_-_gender_change_verzija_1"/><text:bookmark-start text:name="broken_hat_of_transformation_-_gender_change_verzija"/>Broken hat of transformation - gender change verzija<text:bookmark-end text:name="__RefHeading___broken_hat_of_transformation_-_gender_change_verzija_1"/><text:bookmark-end text:name="broken_hat_of_transformation_-_gender_change_verzija"/></text:h>
      <text:p text:style-name="Text_20_body">Šešir te pretvara u suprotni spol ali je jako ljep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5:08</meta:creation-date>
    <dc:creator>Generated</dc:creator>
    <dc:date>2026-09-13T15::25:08</dc:date>
    <dc:language>en-US</dc:language>
    <meta:editing-cycles>1</meta:editing-cycles>
    <meta:editing-duration>PT0S</meta:editing-duration>
    <dc:title>hr:5e:items:magic:hat_strgan</dc:title>
  </office:meta>
</office:document-meta>
</file>