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jo-jo"/><text:bookmark-start text:name="__RefHeading___jo-jo_strijela_1"/><text:bookmark-start text:name="jo-jo_strijela"/>Jo-Jo strijela<text:bookmark-end text:name="__RefHeading___jo-jo_strijela_1"/><text:bookmark-end text:name="jo-jo_strijela"/></text:h>
      <text:p text:style-name="Text_20_body">Izuzetno lijepa strijela izrađena od jako svijetlog drveta. Perje na kraju strijele je izuzetno žute boje, a sama strijela dok leti emitira lagano bijelu svijetlost.</text:p>
      <text:p text:style-name="Text_20_body">Vrh strijele je u obliku šiljaste ribičke kuke koju ukrašava prekrasan reljef paprati.</text:p>
      <text:p text:style-name="Text_20_body">Awakened, attunment</text:p>
      <text:p text:style-name="Text_20_body">Šteta: +d6 P</text:p>
      <text:p text:style-name="Text_20_body">Na performance check &gt;=11, strijela dobije 35ft kretnje.</text:p>
      <text:p text:style-name="Text_20_body">Smije odstupati najviše 5ft od najkraće linije u stranu, ukoliko je moguće mora se vratiti vlasniku.</text:p>
      <text:p text:style-name="Text_20_body">Radi štetz svemu kroz što prođe(svakih 5ft triggera s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21</meta:creation-date>
    <dc:creator>Generated</dc:creator>
    <dc:date>2026-09-13T13::28:21</dc:date>
    <dc:language>en-US</dc:language>
    <meta:editing-cycles>1</meta:editing-cycles>
    <meta:editing-duration>PT0S</meta:editing-duration>
    <dc:title>hr:5e:items:magic:jo-jo</dc:title>
  </office:meta>
</office:document-meta>
</file>