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kartica_usluge"/><text:bookmark-start text:name="__RefHeading___rivacegova_kartica_usluge_1"/><text:bookmark-start text:name="rivacegova_kartica_usluge"/>Rivačegova kartica usluge<text:bookmark-end text:name="__RefHeading___rivacegova_kartica_usluge_1"/><text:bookmark-end text:name="rivacegova_kartica_usluge"/></text:h>
      <text:p text:style-name="Text_20_body">“Dobro razmisli prije nego podereš ovu karticu <text:a xlink:type="simple" xlink:href="http://rumwiki.duckdns.org/doku.php?id=hr:5e:likovi:pcs:pakijan" text:style-name="Internet_20_link" text:visited-style-name="Visited_20_Internet_20_Link">Pakiane</text:a> !” - <text:a xlink:type="simple" xlink:href="http://rumwiki.duckdns.org/doku.php?id=hr:5e:likovi:npcs:rivaceg" text:style-name="Internet_20_link" text:visited-style-name="Visited_20_Internet_20_Link">Rivačeg</text:a></text:p>
      <text:p text:style-name="Text_20_body">Poderite ovu karticu kada ste stvarno u velikim govnima. Gospon Rivačeg se odjednom pojavi i natambura koga treb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09</meta:creation-date>
    <dc:creator>Generated</dc:creator>
    <dc:date>2026-09-13T13::30:09</dc:date>
    <dc:language>en-US</dc:language>
    <meta:editing-cycles>1</meta:editing-cycles>
    <meta:editing-duration>PT0S</meta:editing-duration>
    <dc:title>hr:5e:items:magic:kartica_usluge</dc:title>
  </office:meta>
</office:document-meta>
</file>