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odijelo_pakian"/><text:bookmark-start text:name="__RefHeading___pakianovo_svadbeno_odijelo_1"/><text:bookmark-start text:name="pakianovo_svadbeno_odijelo"/>Pakianovo svadbeno odijelo<text:bookmark-end text:name="__RefHeading___pakianovo_svadbeno_odijelo_1"/><text:bookmark-end text:name="pakianovo_svadbeno_odijelo"/></text:h>
      <text:p text:style-name="Text_20_body">Potreban attunement.</text:p>
      <text:p text:style-name="Text_20_body">Nastalo u rekordnom roku zahvaljujući Pakianovoj mami. Osoba koja nosi ovo odijelo dodaje +2 na CHA sta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16</meta:creation-date>
    <dc:creator>Generated</dc:creator>
    <dc:date>2026-09-13T16::21:16</dc:date>
    <dc:language>en-US</dc:language>
    <meta:editing-cycles>1</meta:editing-cycles>
    <meta:editing-duration>PT0S</meta:editing-duration>
    <dc:title>hr:5e:items:magic:odijelo_pakian</dc:title>
  </office:meta>
</office:document-meta>
</file>