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ogrlica_nestajanja"/><text:bookmark-start text:name="__RefHeading___ogrlica_nestajanja_1"/><text:bookmark-start text:name="ogrlica_nestajanja"/>Ogrlica nestajanja<text:bookmark-end text:name="__RefHeading___ogrlica_nestajanja_1"/><text:bookmark-end text:name="ogrlica_nestajanja"/></text:h>
      <text:p text:style-name="Text_20_body">Ova ogrlica fizički izgled svoga korisnika učini vrlo mutnim u sjećanjima drugih ljudi toliko da se ne sjećaju izgled korisnika ako ga nisu vidjeli bez nje. </text:p>
      <text:p text:style-name="Text_20_body">Attun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28</meta:creation-date>
    <dc:creator>Generated</dc:creator>
    <dc:date>2026-09-13T15::27:28</dc:date>
    <dc:language>en-US</dc:language>
    <meta:editing-cycles>1</meta:editing-cycles>
    <meta:editing-duration>PT0S</meta:editing-duration>
    <dc:title>hr:5e:items:magic:ogrlica_nestajanja</dc:title>
  </office:meta>
</office:document-meta>
</file>