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pokelopta"/><text:bookmark-start text:name="__RefHeading___pokelopta_1"/><text:bookmark-start text:name="pokelopta"/>Pokelopta<text:bookmark-end text:name="__RefHeading___pokelopta_1"/><text:bookmark-end text:name="pokelopta"/></text:h>
      <text:p text:style-name="Text_20_body">Ne treba attunement, ali maksimalno je moguće kontrolirati jednu bez belta.</text:p>
      <text:p text:style-name="Text_20_body">U Pokeloptu ne mogu sentient bića osim ako su voljna. Ostala bića moraju failati <text:span text:style-name="Strong_20_Emphasis">wisdom save DC: 16</text:span></text:p>
      <text:p text:style-name="Text_20_body">Ako osoba posjeduje <text:a xlink:type="simple" xlink:href="http://rumwiki.duckdns.org/doku.php?id=hr:5e:items:magic:belt_za_pokelopte" text:style-name="Internet_20_link" text:visited-style-name="Visited_20_Internet_20_Link">Belt za Pokelopte</text:a> bacanje Pokelopte je <text:span text:style-name="Strong_20_Emphasis">bonus akcija</text:span>, a ako ne <text:span text:style-name="Strong_20_Emphasis">akcija</text:span>.</text:p>
      <text:p text:style-name="Text_20_body">Biće ostaje izvan Pokelopte maksimalno 12h ili dok nije uništeno ( 0 HP-a ). Moguće je iskoristiti 1 Pokeloptu po dan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23</meta:creation-date>
    <dc:creator>Generated</dc:creator>
    <dc:date>2026-09-13T13::28:23</dc:date>
    <dc:language>en-US</dc:language>
    <meta:editing-cycles>1</meta:editing-cycles>
    <meta:editing-duration>PT0S</meta:editing-duration>
    <dc:title>hr:5e:items:magic:pokelopta</dc:title>
  </office:meta>
</office:document-meta>
</file>