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samocisteca_halja"/><text:bookmark-start text:name="__RefHeading___samocisteca_halja_1"/><text:bookmark-start text:name="samocisteca_halja"/>Samočisteća halja<text:bookmark-end text:name="__RefHeading___samocisteca_halja_1"/><text:bookmark-end text:name="samocisteca_halja"/></text:h>
      <text:p text:style-name="Text_20_body">Ova halja bude viječno čista.</text:p>
      <text:p text:style-name="Text_20_body">Svu zmazanoću sa halje halja vrača u facu osobi koja ju je zmazala.</text:p>
      <text:p text:style-name="Text_20_body">Ako si upala u blato ili nešta tako halja to pospremi za prvog idučeg sretnog dobitnik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26</meta:creation-date>
    <dc:creator>Generated</dc:creator>
    <dc:date>2026-09-13T18::52:26</dc:date>
    <dc:language>en-US</dc:language>
    <meta:editing-cycles>1</meta:editing-cycles>
    <meta:editing-duration>PT0S</meta:editing-duration>
    <dc:title>hr:5e:items:magic:samocisteca_halja</dc:title>
  </office:meta>
</office:document-meta>
</file>