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sudac_tame"/><text:bookmark-start text:name="__RefHeading___sudac_tame_1"/><text:bookmark-start text:name="sudac_tame"/>Sudac tame<text:bookmark-end text:name="__RefHeading___sudac_tame_1"/><text:bookmark-end text:name="sudac_tame"/></text:h>
      <text:p text:style-name="Text_20_body">Prekrasan bijeli štap za hodanje sa zmajskom glavom na dršci i omotanim repom na dnu.</text:p>
      <text:p text:style-name="Text_20_body">Oštrica je tamno crna sa slabim žutim odsjajem. Blizu spoja drške i oštrice nalazi se ugravirano “Sudac Tame”.</text:p>
      <text:p text:style-name="Text_20_body">Finess,one handed, awakened oružije</text:p>
      <text:p text:style-name="Text_20_body">Šteta: D8 + dex</text:p>
      <text:p text:style-name="Text_20_body">Uvijeti: 16 dex kako bi se izvadio iz korica</text:p>
      <text:p text:style-name="Text_20_body">Ukoliko u jednoj ruci držiš katanu, a u drugoj korice mača; dobivaš +2 AC</text:p>
      <text:p text:style-name="Text_20_body">Ovo oružije radi extra d8 štete zmajevima te zasvijetli u blizini nji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35</meta:creation-date>
    <dc:creator>Generated</dc:creator>
    <dc:date>2026-09-13T15::26:35</dc:date>
    <dc:language>en-US</dc:language>
    <meta:editing-cycles>1</meta:editing-cycles>
    <meta:editing-duration>PT0S</meta:editing-duration>
    <dc:title>hr:5e:items:magic:sudac_tame</dc:title>
  </office:meta>
</office:document-meta>
</file>