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autumn"/><text:bookmark-start text:name="__RefHeading___autumn_1"/><text:bookmark-start text:name="autumn"/>Autumn<text:bookmark-end text:name="__RefHeading___autumn_1"/><text:bookmark-end text:name="autumn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autumn.png" xlink:type="simple" xlink:show="embed" xlink:actuate="onLoad"/></draw:frame></text:p>
      <text:p text:style-name="Text_20_body">Žena u godinama, crne kose i tamnije puti. Plovi od djetinjstva, a trenutno je kormilarka <text:a xlink:type="simple" xlink:href="http://rumwiki.duckdns.org/doku.php?id=hr:likovi:grupe:rumgobbler_tvrtka" text:style-name="Internet_20_link" text:visited-style-name="Visited_20_Internet_20_Link">Rumgobblera-a.</text:a>	</text:p>
      <text:p text:style-name="Text_20_body">Kleptomanka i piratica, ali i dalje jedan od najodgovornijih članova posade.</text:p>
      <text:p text:style-name="Text_20_body">Zabrinuta je da iza rata u Cormathyr-u postoji mračniji razlog od samog osvajanja zemlje i osve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19</meta:creation-date>
    <dc:creator>Generated</dc:creator>
    <dc:date>2026-09-13T13::29:19</dc:date>
    <dc:language>en-US</dc:language>
    <meta:editing-cycles>1</meta:editing-cycles>
    <meta:editing-duration>PT0S</meta:editing-duration>
    <dc:title>hr:5e:likovi:npcs:autumn</dc:title>
  </office:meta>
</office:document-meta>
</file>