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broz_nakoz"/><text:bookmark-start text:name="__RefHeading___broz_nakoz_1"/><text:bookmark-start text:name="broz_nakoz"/>Broz Nakoz<text:bookmark-end text:name="__RefHeading___broz_nakoz_1"/><text:bookmark-end text:name="broz_nakoz"/></text:h>
      <text:p text:style-name="Text_20_body">Pokojni vođa i osnivač <text:a xlink:type="simple" xlink:href="http://rumwiki.duckdns.org/doku.php?id=hr:likovi:grupe:munjevite_lisice" text:style-name="Internet_20_link" text:visited-style-name="Visited_20_Internet_20_Link">munjevith lisica</text:a>, tamnoputi čovjek mišićave građe, veoma nizak ( da ima bradu netko bi rekao da je patuljak ). </text:p>
      <text:p text:style-name="Text_20_body">Nikada nije puno pričao o svojoj prošlosti samo da je odrastao u Tal' Dorei – ju u nekom malo većem gradu. Tamo je radio u stvarnoj kurirskoj služni, valjda mu od tuda znanje kojim je vodio našu malu organizaciju. Uvijek se ga slušalo i nikada nas nije zajebao, sve dok nije pronašao taj prokleti dnevnik nekog drevnog piratskog kapetana. od tada je sve otišlo nizbrdo. </text:p>
      <text:p text:style-name="Text_20_body">Poslovi više nisu išli lagano, ljudi su počeli odlaziti i kontakti prekidati suradnju. Uskoro su nas opkolili u našem skladištu/HQ i tada je on ostao da napravi distrakciju dok Fran i ja ne pobjegnemo, zadnja stvar što mi je rekao kada sam se vratio po njega je da mu je žao i dao mi je taj vražji dnevnik. Navodno je bio obješen sutradan ali prema mojim novim saznanjima na brodu Rumgobbler očito je živ i još uvijek u potrazi za tim blag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36</meta:creation-date>
    <dc:creator>Generated</dc:creator>
    <dc:date>2026-09-13T16::21:36</dc:date>
    <dc:language>en-US</dc:language>
    <meta:editing-cycles>1</meta:editing-cycles>
    <meta:editing-duration>PT0S</meta:editing-duration>
    <dc:title>hr:5e:likovi:npcs:broz_nakoz</dc:title>
  </office:meta>
</office:document-meta>
</file>