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likovi:npcs:dedo_jakov"/><text:bookmark-start text:name="__RefHeading___dedo_jakov_1"/><text:bookmark-start text:name="dedo_jakov"/>Đedo Jakov<text:bookmark-end text:name="__RefHeading___dedo_jakov_1"/><text:bookmark-end text:name="dedo_jakov"/></text:h>
      <text:p text:style-name="Text_20_body">Također znan kao Đedo ili Crni Jakov, Jakov je bivši član posade mnogih brodova uključujući <text:a xlink:type="simple" xlink:href="http://rumwiki.duckdns.org/doku.php?id=hr:likovi:grupe:rumgobbler_tvrtka" text:style-name="Internet_20_link" text:visited-style-name="Visited_20_Internet_20_Link">Rumgobblera</text:a> i <text:a xlink:type="simple" xlink:href="http://rumwiki.duckdns.org/doku.php?id=hr:likovi:grupe:titan_nik" text:style-name="Internet_20_link" text:visited-style-name="Visited_20_Internet_20_Link">Titana</text:a>. Iako je plovio svim morima i bio na preko 30 brodova koji su potonuli (svi do jednoga) rijetko tko je znao išta o njemu. Iako je konstantno pričao priče o svojim slavnim potonučima mnogi su ih smatrali svega ribičkim pričama a ne takozvanim predsjenjivanjem. Jedino što je zajedničko za sve ljude koji su ga upoznli je: NEDAJ MU KRASTAVCE.</text:p>
      <text:p text:style-name="Text_20_body">Predani ljubavnik Perse i čistač palube, umro je 07. - 08.10.1456.</text:p>
      <text:p text:style-name="Text_20_body">Nakon smrti vraća se u svoj orginalni oblik, odraslog Željeznog zmaja ili bolje rečeno željeznu zmajicu. Kaelle Feritlie je odrasla željezna zmajica koja svoj život provodi živeći brojne druge živote, osječajući kako se drugi osječaju. Poprimi izgled, osobnosti i osječaje neke svoje izmišljene “lutke”. Toliko se uživi u svoju ulogu da zaboravi svoje pravo ja. Zaista u potpunosti živi život kao da je netko drugi te tek prilikom smrti iz lutke izlazi ona u svojoj pravoj formi. Između deset i dvadeset godina života provede u ovoj formi primarno osmišljajući svoju novu lutku, a sekundarno peisječajući se najdragocjenijih trenutaka.</text:p>
      <text:p text:style-name="Text_20_body">Đedo jakov joj je bila svega druga lutka njena života, a što će iduće biti nitko osim nje ne zn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8:47</meta:creation-date>
    <dc:creator>Generated</dc:creator>
    <dc:date>2026-09-13T13::28:47</dc:date>
    <dc:language>en-US</dc:language>
    <meta:editing-cycles>1</meta:editing-cycles>
    <meta:editing-duration>PT0S</meta:editing-duration>
    <dc:title>hr:5e:likovi:npcs:dedo_jakov</dc:title>
  </office:meta>
</office:document-meta>
</file>