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golomov"/><text:bookmark-start text:name="__RefHeading___golomov_1"/><text:bookmark-start text:name="golomov"/>Golomov<text:bookmark-end text:name="__RefHeading___golomov_1"/><text:bookmark-end text:name="golomov"/></text:h>
      <text:p text:style-name="Text_20_body">Loksodon kapetan poznat po obrani Mure od Horugvina napada.</text:p>
      <text:p text:style-name="Text_20_body">Upucao špijuna usred ratnog sastanka u kazališt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11</meta:creation-date>
    <dc:creator>Generated</dc:creator>
    <dc:date>2026-09-13T18::51:11</dc:date>
    <dc:language>en-US</dc:language>
    <meta:editing-cycles>1</meta:editing-cycles>
    <meta:editing-duration>PT0S</meta:editing-duration>
    <dc:title>hr:5e:likovi:npcs:golomov</dc:title>
  </office:meta>
</office:document-meta>
</file>