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5e:likovi:npcs:liliana"/><text:bookmark-start text:name="__RefHeading___liliana_1"/><text:bookmark-start text:name="liliana"/>Liliana<text:bookmark-end text:name="__RefHeading___liliana_1"/><text:bookmark-end text:name="liliana"/></text:h></table:table-cell></table:table-row></table:table></draw:text-box></draw:frame></text:p>
      <text:p text:style-name="Text_20_body">Liliana je sukubus koji vlada <text:a xlink:type="simple" xlink:href="http://rumwiki.duckdns.org/doku.php?id=hr:likovi:grupe:zlatni_burek" text:style-name="Internet_20_link" text:visited-style-name="Visited_20_Internet_20_Link">Zlatnim Burekom</text:a> iz svoje plamene palače na <text:a xlink:type="simple" xlink:href="http://rumwiki.duckdns.org/doku.php?id=hr:mjesta:dickless_island" text:style-name="Internet_20_link" text:visited-style-name="Visited_20_Internet_20_Link">Dickless Islandu</text:a>.</text:p>
      <text:p text:style-name="Text_20_body">U sukobu je sa vragovima koji se nalaze s druge strane vulkanskog portala te indirektno sa <text:a xlink:type="simple" xlink:href="http://rumwiki.duckdns.org/doku.php?id=hr:5e:likovi:npcs:zurluk" text:style-name="Internet_20_link" text:visited-style-name="Visited_20_Internet_20_Link">Zurluko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00</meta:creation-date>
    <dc:creator>Generated</dc:creator>
    <dc:date>2026-09-13T14::28:00</dc:date>
    <dc:language>en-US</dc:language>
    <meta:editing-cycles>1</meta:editing-cycles>
    <meta:editing-duration>PT0S</meta:editing-duration>
    <dc:title>hr:5e:likovi:npcs:liliana</dc:title>
  </office:meta>
</office:document-meta>
</file>