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marko_milic"/><text:bookmark-start text:name="__RefHeading___marko_milic_1"/><text:bookmark-start text:name="marko_milic"/>Marko Milić<text:bookmark-end text:name="__RefHeading___marko_milic_1"/><text:bookmark-end text:name="marko_milic"/></text:h>
      <text:p text:style-name="Text_20_body">Stanovnik i sorcerer Črnje Mure koji je prije nego se skrasio na sjeveru grada u jednoj od vila bio kapetan pod kojim je bilo četiri broda. U svrhu zaštite Žene i dijece odlučio je pod stare dane razgibati svoje magične prste i pridružiti se bitci sa mosta. </text:p>
      <text:p text:style-name="Text_20_body">Ako vidi da stvari nejdu dobro bez grižnje savjesti bude se pokupio i otišao sa obitelji do kseta odakle ima plan za daljnju evakuaciju. Iako je u godinama (kasne 60te rane 70te) može potegnuti magije 7 reda po Merlinu no one najsočnije čuva za sačuvati svoju guzic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33</meta:creation-date>
    <dc:creator>Generated</dc:creator>
    <dc:date>2026-09-13T18::51:33</dc:date>
    <dc:language>en-US</dc:language>
    <meta:editing-cycles>1</meta:editing-cycles>
    <meta:editing-duration>PT0S</meta:editing-duration>
    <dc:title>hr:5e:likovi:npcs:marko_milic</dc:title>
  </office:meta>
</office:document-meta>
</file>