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niko_tutic"/><text:bookmark-start text:name="__RefHeading___niko_tutic_1"/><text:bookmark-start text:name="niko_tutic"/>Niko Tutić<text:bookmark-end text:name="__RefHeading___niko_tutic_1"/><text:bookmark-end text:name="niko_tutic"/></text:h>
      <text:p text:style-name="Text_20_body">Poginuli piratski kapetan patuljak koji ima ego visine diva. Skupa sa jelenom je na frontu u bitci za Črnju muru. Duboko u serbi sere u gače ali izuvana stoji ponosno jer je preglup da mu dođe iz dupeta u glavu da će vjv pogunut zbog svojeg dudod jezika. </text:p>
      <text:p text:style-name="Text_20_body">Kada bi se mogli staviti brojevbi na njegovu inteligenciju definitivno bi bili nakon decimalne točke. S druge strane kada bvi se moglu staviti brojevi na njegovu karizmu ili na njegovu snagu bili poprilično visoki. Ali nažalost sva ta karizma je otišla u ponos. Tip govora je jako umišljen i pomalo dubrava boj. Pod njime su jedan Snow i jedan Sloop. </text:p>
      <text:p text:style-name="Text_20_body">Poginuo u borbi protiv Horugve zajedna sa svojim prvim časnikom Zarnjekix-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25</meta:creation-date>
    <dc:creator>Generated</dc:creator>
    <dc:date>2026-09-13T13::29:25</dc:date>
    <dc:language>en-US</dc:language>
    <meta:editing-cycles>1</meta:editing-cycles>
    <meta:editing-duration>PT0S</meta:editing-duration>
    <dc:title>hr:5e:likovi:npcs:niko_tutic</dc:title>
  </office:meta>
</office:document-meta>
</file>