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likovi:npcs:novi_broz"/><text:bookmark-start text:name="__RefHeading___novi_broz_nakoz_1"/><text:bookmark-start text:name="novi_broz_nakoz"/>Novi Broz Nakoz<text:bookmark-end text:name="__RefHeading___novi_broz_nakoz_1"/><text:bookmark-end text:name="novi_broz_nakoz"/></text:h>
      <text:p text:style-name="Text_20_body">Vlasnik skladišta u <text:a xlink:type="simple" xlink:href="http://rumwiki.duckdns.org/doku.php?id=hr:mjesta:ljekoviti_poluotok:pilboro_port" text:style-name="Internet_20_link" text:visited-style-name="Visited_20_Internet_20_Link">Pilbor Portu</text:a>. Bivši član <text:a xlink:type="simple" xlink:href="http://rumwiki.duckdns.org/doku.php?id=hr:likovi:grupe:inkvizicija" text:style-name="Internet_20_link" text:visited-style-name="Visited_20_Internet_20_Link">Inkvizicije</text:a>. Preuzeo titulu “Broz” nakon smrti <text:a xlink:type="simple" xlink:href="http://rumwiki.duckdns.org/doku.php?id=hr:5e:likovi:npcs:broz_nakoz" text:style-name="Internet_20_link" text:visited-style-name="Visited_20_Internet_20_Link">starog Broza Nakoza</text:a></text:p>
      <text:p text:style-name="Text_20_body">Stari znanac <text:a xlink:type="simple" xlink:href="http://rumwiki.duckdns.org/doku.php?id=hr:5e:likovi:pcs:pakijan" text:style-name="Internet_20_link" text:visited-style-name="Visited_20_Internet_20_Link">Pakijana</text:a>, kako se čulo ovoj priči:</text:p>
      <text:h text:style-name="Heading_20_1" text:outline-level="1"><text:bookmark-start text:name="__RefHeading___inkvizicija_u_civilu_2"/><text:bookmark-start text:name="inkvizicija_u_civilu"/>Inkvizicija u civilu:<text:bookmark-end text:name="__RefHeading___inkvizicija_u_civilu_2"/><text:bookmark-end text:name="inkvizicija_u_civilu"/></text:h>
      <text:p text:style-name="Text_20_body">Uvijek postoje mladi i nadobudni oficiri inkvizicije, ali jedan se isticao i postao je “legenda” Pilbora. Došao je na ideju da će se pokušati uklopiti u društvo “zločestih” ljudi koji rade strašneee ilegalne stvari. Obuka je u robu koja je izgledala ko da ju je izbo svojim bodežom par minuta prije nego ju je obukao. Ajme a tek njegov pokušaj govora s ulice, najbolje kako to mogu je opisati pjesnik slobodnog stila koji nabada rime kao da ima moždani udar. Naravno nije fora da ga odmah otkrijemo ne ne, usljedila je jedna kolektivna spačka. Oficir je načuo da kroz grad prolazi velika zaliha zabranjenjenih začina i razne robe, to je bila istina ali Franz i ja smo to prije tjedan dana odfurali na odredište i vratili se. Uz pomoć drugih ljudi prošetali smo ga kroz cijeli grad, usput je oprao nekoliko taverni, popravio nekoliko kočija (stvarno sposoban momak). Kada se napokon “dokazao” i postao dijelom ekipe dobio je specijalni zadatak, čuvanje pošiljke koju je tražio (tak je bio ponosan na sebe). Naravno brže bolje je kontaktirao svoje pajdaše, inkvizicija je bila spremna napraviti akciju stoljeća!</text:p>
      <text:p text:style-name="Text_20_body">Plan im je bio sljedeći, oficir u civilu čuva robu, čekaju se kupci i oni iskaću i sve hapse. Sve im je krenulo po planu, mladi oficir je čuvao veliku pošiljku i prema njemu su se kretale 3-4 figure prekrivene plaštevima. Kada su se približile inkivizicija je iskočila i krenula ih loviti.. ali odjednom su figure nestale (to je bila magija, nevidljive sluge i plaštevi, majstori su mislili da su postali nevidljivi ili se teleportirali). Nakon pola sata traženja odustali su od traženja figura, ali nije sve propalo još su imali zapljenjenu robu. Heroji svoje priče prvo su otvorili najveću kutiju, na koju smo naravno postavili jednu malu magiju zvanu Stinking Cloud, ah miris pobjede nikada nije bolje mirisao. Jako dugo im je trebalo da se uopće pojave u gradu nakon tog fijaska, baš me zanima što se desilo mladom oficiru koji je bio glavni u toj operacij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6:59</meta:creation-date>
    <dc:creator>Generated</dc:creator>
    <dc:date>2026-09-13T15::26:59</dc:date>
    <dc:language>en-US</dc:language>
    <meta:editing-cycles>1</meta:editing-cycles>
    <meta:editing-duration>PT0S</meta:editing-duration>
    <dc:title>hr:5e:likovi:npcs:novi_broz</dc:title>
  </office:meta>
</office:document-meta>
</file>