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hr:5e:likovi:npcs:rivaceg"/><text:bookmark-start text:name="__RefHeading___zmaj_rivaceg_1"/><text:bookmark-start text:name="zmaj_rivaceg"/>Zmaj Rivačeg<text:bookmark-end text:name="__RefHeading___zmaj_rivaceg_1"/><text:bookmark-end text:name="zmaj_rivaceg"/></text:h></table:table-cell></table:table-row></table:table></draw:text-box></draw:frame></text:p>
      <text:p text:style-name="Text_20_body">Iako mu se bliži tri tisučita godina ovaj drevni bakreni zmaj ne pokazuje znakove slabljena. Njegove ljuske sjajnije su no što su ikada bile, a njegova snaga nemjerljiva. Tijelo poput planine veliko, a poput Božanskog kipa isklesano. Jedino gdje mu se vide godine su na izranjavanim krilima, na čijim vrhovima se vidi lagana zelena patina te brkova koji su pri korijenu sjajni kao tek iskovani bakar, a pri dnu patinasto zeleni. Osim brkova lice mu krasi par rogova s crno zlatnim sajsjem koji se lagano heliksoidno uvijaju.</text:p>
      <text:p text:style-name="Text_20_body">Iako je izuzetno star čak i za zmaja malobrojni ljudi znaju za njega. Zapravo malo tko zna da je još uvijek živ. Otprilike tristotinjak godina po otkriču novoga svijeta povukao se u svoj brlog nakon neslaganja s političkom elitom dviju najglasnijih novopridošlih kolonija. Te je s vremenom u okolici svojeg brloga samostalno uzdigao grad Rivačeg. Kao gradonačelnik s vremenom je privalčio previše pogleda stranaca. Ljudi koji su smatrali da građanstvo Rivačega treba osloboditi tiranije njihovog zmajskog vladara, pa kako bi izbjegao nepotrebne konflikte bijednih avanturista odlučio poprimiti i ljudsku formu. Iako je to gotovo nemoguče bakrenom zmaju za razliku od njegove druge metalne braće, Rivačeg je savladao ovu vještinu.</text:p>
      <text:p text:style-name="Text_20_body">Njegovo ljudsko tijelo nalikuje starijem gospodinu u pedesetim godinama sijede duge kose svezane u uredan rep, te uredne brade isprepletene u pletenicu. Nosi odjeću duboke (zelene, plave, ljubičaste ili crvene) tamne boje, šavovi su isatkani od zlata, a podstava od čistog bijelog pamuka.</text:p>
      <text:p text:style-name="Text_20_body">Njegovo povlačenje u brlog ga je odsjeklo od događaja koji se zbiivaju kroz zlatno otočje. Upravo iz tog razloga odlučio je stvoriti pakt međusobno povezanih brodova i družina avanturista, preko čijih amuleta bi imao mogučnost gledanja. Nazvao je družinu Oči Rivačegove, a prije ulaska u pakt družina mora biti dovoljno hrabra da mu se suprotstavi. Želi osobno istestirati snagu svake družine i posadu svakog broda kako bi osigurao da neće okrenut leđa kada će morati trčati u srce pakla da spase drugu posadu Očiju rivačegovi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1:06</meta:creation-date>
    <dc:creator>Generated</dc:creator>
    <dc:date>2026-09-13T16::21:06</dc:date>
    <dc:language>en-US</dc:language>
    <meta:editing-cycles>1</meta:editing-cycles>
    <meta:editing-duration>PT0S</meta:editing-duration>
    <dc:title>hr:5e:likovi:npcs:rivaceg</dc:title>
  </office:meta>
</office:document-meta>
</file>