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silvija_otok"/><text:bookmark-start text:name="__RefHeading___silvija_otok_1"/><text:bookmark-start text:name="silvija_otok"/>Silvija Otok<text:bookmark-end text:name="__RefHeading___silvija_otok_1"/><text:bookmark-end text:name="silvija_otok"/></text:h>
      <text:p text:style-name="Text_20_body">Članica <text:a xlink:type="simple" xlink:href="http://rumwiki.duckdns.org/doku.php?id=hr:likovi:grupe:obitelj_otok" text:style-name="Internet_20_link" text:visited-style-name="Visited_20_Internet_20_Link">Plemićke obitelji Otok</text:a>.</text:p>
      <text:p text:style-name="Text_20_body">Udovica <text:a xlink:type="simple" xlink:href="http://rumwiki.duckdns.org/doku.php?id=hr:5e:likovi:npcs:voix_holy" text:style-name="Internet_20_link" text:visited-style-name="Visited_20_Internet_20_Link">Voixa Holya</text:a> i strina <text:a xlink:type="simple" xlink:href="http://rumwiki.duckdns.org/doku.php?id=hr:5e:likovi:pcs:teuta" text:style-name="Internet_20_link" text:visited-style-name="Visited_20_Internet_20_Link">Teute</text:a>.</text:p>
      <text:p text:style-name="Text_20_body">Ima kćer <text:a xlink:type="simple" xlink:href="http://rumwiki.duckdns.org/doku.php?id=hr:5e:likovi:npcs:lena_otok" text:style-name="Internet_20_link" text:visited-style-name="Visited_20_Internet_20_Link">Lenu</text:a> sa kojom živi u <text:a xlink:type="simple" xlink:href="http://rumwiki.duckdns.org/doku.php?id=hr:mjesta:jebereve:zagreb" text:style-name="Internet_20_link" text:visited-style-name="Visited_20_Internet_20_Link">Zagreb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15</meta:creation-date>
    <dc:creator>Generated</dc:creator>
    <dc:date>2026-09-13T15::27:15</dc:date>
    <dc:language>en-US</dc:language>
    <meta:editing-cycles>1</meta:editing-cycles>
    <meta:editing-duration>PT0S</meta:editing-duration>
    <dc:title>hr:5e:likovi:npcs:silvija_otok</dc:title>
  </office:meta>
</office:document-meta>
</file>